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paris_yank:go:paris:do:marche_aux_oiseaux"/><text:bookmark-start text:name="__RefHeading___marche_aux_oiseaux_bird_market_1"/><text:bookmark-start text:name="marche_aux_oiseaux_bird_market"/>Marché aux Oiseaux (Bird Market)<text:bookmark-end text:name="__RefHeading___marche_aux_oiseaux_bird_market_1"/><text:bookmark-end text:name="marche_aux_oiseaux_bird_market"/></text:h>
      <text:p text:style-name="Text_20_body">The <text:span text:style-name="Strong_20_Emphasis">Marché aux Oiseaux</text:span>, or Bird Market, is a unique and charming market located on the <text:span text:style-name="Strong_20_Emphasis">Île de la Cité</text:span> in central Paris. This market has been a Parisian tradition for over a century, offering a delightful experience for both locals and tourists.</text:p>
      <text:h text:style-name="Heading_20_4" text:outline-level="4"><text:bookmark-start text:name="__RefHeading___overview_2"/><text:bookmark-start text:name="overview"/>Overview<text:bookmark-end text:name="__RefHeading___overview_2"/><text:bookmark-end text:name="overview"/></text:h>
      <text:list text:style-name="List_20_1" text:continue-numbering="false">
        <text:list-item>
          <text:p text:style-name="List_20_1_Content_First"> <text:span text:style-name="Strong_20_Emphasis">Focus</text:span>: The Marché aux Oiseaux specializes in the sale of birds, including canaries, parakeets, finches, and other exotic species. In addition to birds, you can also find cages, bird feed, and other related accessories. </text:p>
        </text:list-item>
        <text:list-item>
          <text:p text:style-name="List_20_1_Content_Last"> <text:span text:style-name="Strong_20_Emphasis">Setting</text:span>: The market is set up outdoors, with vendors displaying their birds in cages along the market stalls. It’s a lively and colorful scene, filled with the sounds of chirping and fluttering wings.</text:p>
        </text:list-item>
      </text:list>
      <text:h text:style-name="Heading_20_4" text:outline-level="4"><text:bookmark-start text:name="__RefHeading___when_to_visit_3"/><text:bookmark-start text:name="when_to_visit"/>When to Visit<text:bookmark-end text:name="__RefHeading___when_to_visit_3"/><text:bookmark-end text:name="when_to_visit"/></text:h>
      <text:list text:style-name="List_20_1" text:continue-numbering="false">
        <text:list-item>
          <text:p text:style-name="List_20_1_Content_First"> <text:span text:style-name="Strong_20_Emphasis">Operating Days</text:span>: The Bird Market is held every <text:span text:style-name="Strong_20_Emphasis">Sunday</text:span>. On other days of the week, the location serves as the <text:span text:style-name="Strong_20_Emphasis">Marché aux Fleurs</text:span> (Flower Market), offering a beautiful selection of plants and flowers.</text:p>
        </text:list-item>
        <text:list-item>
          <text:p text:style-name="List_20_1_Content_Last"> <text:span text:style-name="Strong_20_Emphasis">Hours</text:span>: Typically from <text:span text:style-name="Strong_20_Emphasis">8:00 AM to 7:00 PM</text:span>.</text:p>
        </text:list-item>
      </text:list>
      <text:h text:style-name="Heading_20_4" text:outline-level="4"><text:bookmark-start text:name="__RefHeading___location_4"/><text:bookmark-start text:name="location"/>Location<text:bookmark-end text:name="__RefHeading___location_4"/><text:bookmark-end text:name="location"/></text:h>
      <text:list text:style-name="List_20_1" text:continue-numbering="false">
        <text:list-item>
          <text:p text:style-name="List_20_1_Content_First"> <text:span text:style-name="Strong_20_Emphasis">Address</text:span>: <text:span text:style-name="Strong_20_Emphasis">Place Louis Lépine</text:span>, <text:span text:style-name="Strong_20_Emphasis">Île de la Cité</text:span>, 75004 Paris.</text:p>
        </text:list-item>
        <text:list-item>
          <text:p text:style-name="List_20_1_Content_Last"> <text:span text:style-name="Strong_20_Emphasis">Getting There</text:span>: The market is easily accessible by metro, with the nearest stations being <text:span text:style-name="Strong_20_Emphasis">Cité</text:span> (Line 4) and <text:span text:style-name="Strong_20_Emphasis">Saint-Michel Notre-Dame</text:span> (RER B and C).</text:p>
        </text:list-item>
      </text:list>
      <text:h text:style-name="Heading_20_4" text:outline-level="4"><text:bookmark-start text:name="__RefHeading___what_to_expect_5"/><text:bookmark-start text:name="what_to_expect"/>What to Expect<text:bookmark-end text:name="__RefHeading___what_to_expect_5"/><text:bookmark-end text:name="what_to_expect"/></text:h>
      <text:list text:style-name="List_20_1" text:continue-numbering="false">
        <text:list-item>
          <text:p text:style-name="List_20_1_Content_First"> <text:span text:style-name="Strong_20_Emphasis">Ambiance</text:span>: The market is a vibrant and lively place, with bird enthusiasts, families, and curious tourists mingling together. The sounds of birds singing create a serene atmosphere, contrasting with the bustling city around it.</text:p>
        </text:list-item>
        <text:list-item>
          <text:p text:style-name="List_20_1_Content"> <text:span text:style-name="Strong_20_Emphasis">Variety</text:span>: In addition to birds, you might find small animals like rabbits and guinea pigs, as well as decorative birdhouses, seeds, and other pet supplies.</text:p>
        </text:list-item>
        <text:list-item>
          <text:p text:style-name="List_20_1_Content_Last"> <text:span text:style-name="Strong_20_Emphasis">Interaction</text:span>: Vendors are knowledgeable and often passionate about their birds, making it a great place to learn more about bird care or simply enjoy the sight and sound of these creatures.</text:p>
        </text:list-item>
      </text:list>
      <text:h text:style-name="Heading_20_4" text:outline-level="4"><text:bookmark-start text:name="__RefHeading___tips_for_tourists_6"/><text:bookmark-start text:name="tips_for_tourists"/>Tips for Tourists<text:bookmark-end text:name="__RefHeading___tips_for_tourists_6"/><text:bookmark-end text:name="tips_for_tourists"/></text:h>
      <text:list text:style-name="List_20_1" text:continue-numbering="false">
        <text:list-item>
          <text:p text:style-name="List_20_1_Content_First"> <text:span text:style-name="Strong_20_Emphasis">Photography</text:span>: Feel free to take photos, but always ask the vendor’s permission first, especially when photographing the animals.</text:p>
        </text:list-item>
        <text:list-item>
          <text:p text:style-name="List_20_1_Content"> <text:span text:style-name="Strong_20_Emphasis">Buying Birds</text:span>: While it may be tempting, purchasing birds as a tourist can be challenging due to travel restrictions. It’s best to simply enjoy the experience.</text:p>
        </text:list-item>
        <text:list-item>
          <text:p text:style-name="List_20_1_Content"> <text:span text:style-name="Strong_20_Emphasis">Timing</text:span>: Visit early in the day to avoid crowds and see the market at its liveliest.</text:p>
        </text:list-item>
        <text:list-item>
          <text:p text:style-name="List_20_1_Content_Last"> <text:span text:style-name="Strong_20_Emphasis">Explore the Area</text:span>: After visiting the market, take some time to explore the surrounding Île de la Cité, including landmarks like <text:span text:style-name="Strong_20_Emphasis">Notre-Dame Cathedral</text:span> and <text:span text:style-name="Strong_20_Emphasis">Sainte-Chapelle</text:span>.</text:p>
        </text:list-item>
      </text:list>
      <text:h text:style-name="Heading_20_4" text:outline-level="4"><text:bookmark-start text:name="__RefHeading___conclusion_7"/><text:bookmark-start text:name="conclusion"/>Conclusion<text:bookmark-end text:name="__RefHeading___conclusion_7"/><text:bookmark-end text:name="conclusion"/></text:h>
      <text:p text:style-name="Text_20_body">The <text:span text:style-name="Strong_20_Emphasis">Marché aux Oiseaux</text:span> offers a unique slice of Parisian life, blending the city’s love for nature with its vibrant market culture. It’s a peaceful escape in the heart of the city, perfect for a Sunday stroll and a chance to experience something different from the usual tourist attraction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08::44:32</meta:creation-date>
    <dc:creator>Generated</dc:creator>
    <dc:date>2026-08-23T08::44:32</dc:date>
    <dc:language>en-US</dc:language>
    <meta:editing-cycles>1</meta:editing-cycles>
    <meta:editing-duration>PT0S</meta:editing-duration>
    <dc:title>paris_yank:go:paris:do:marche_aux_oiseaux</dc:title>
  </office:meta>
</office:document-meta>
</file>