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paris:eat:cafe_coffee"/><text:bookmark-start text:name="__RefHeading___coffee_in_france_1"/><text:bookmark-start text:name="coffee_in_france"/>Coffee in France<text:bookmark-end text:name="__RefHeading___coffee_in_france_1"/><text:bookmark-end text:name="coffee_in_france"/></text:h>
      <text:list text:style-name="List_20_1" text:continue-numbering="false">
        <text:list-item>
          <text:p text:style-name="List_20_1_Content_First"> <text:span text:style-name="Strong_20_Emphasis">Espresso (Café)</text:span>:</text:p>
          <text:list text:style-name="List_20_1">
            <text:list-item>
              <text:p text:style-name="List_20_1_Content"> <text:span text:style-name="Strong_20_Emphasis">Description</text:span>: A small, strong shot of coffee. This is the most basic and common type of coffee in France.</text:p>
            </text:list-item>
            <text:list-item>
              <text:p text:style-name="List_20_1_Content_Last"> <text:span text:style-name="Strong_20_Emphasis">Serving</text:span>: Served in a small cup, usually 30-50ml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Café Allongé</text:span>:</text:p>
          <text:list text:style-name="List_20_1">
            <text:list-item>
              <text:p text:style-name="List_20_1_Content"> <text:span text:style-name="Strong_20_Emphasis">Description</text:span>: An espresso with added hot water, similar to an Americano but typically weaker.</text:p>
            </text:list-item>
            <text:list-item>
              <text:p text:style-name="List_20_1_Content_Last"> <text:span text:style-name="Strong_20_Emphasis">Serving</text:span>: Served in a larger cup than an espresso, with a volume of about 100-150ml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Café Noisette</text:span>:</text:p>
          <text:list text:style-name="List_20_1">
            <text:list-item>
              <text:p text:style-name="List_20_1_Content"> <text:span text:style-name="Strong_20_Emphasis">Description</text:span>: An espresso with a dash of hot milk, similar to a macchiato. The name “noisette” (hazelnut) refers to the color rather than the flavor.</text:p>
            </text:list-item>
            <text:list-item>
              <text:p text:style-name="List_20_1_Content_Last"> <text:span text:style-name="Strong_20_Emphasis">Serving</text:span>: Served in a small cup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Café Crème</text:span>:</text:p>
          <text:list text:style-name="List_20_1">
            <text:list-item>
              <text:p text:style-name="List_20_1_Content"> <text:span text:style-name="Strong_20_Emphasis">Description</text:span>: Similar to a cappuccino, this is an espresso with hot milk and a little foam.</text:p>
            </text:list-item>
            <text:list-item>
              <text:p text:style-name="List_20_1_Content_Last"> <text:span text:style-name="Strong_20_Emphasis">Serving</text:span>: Served in a large cup, often around 150-200ml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Café au Lait</text:span>:</text:p>
          <text:list text:style-name="List_20_1">
            <text:list-item>
              <text:p text:style-name="List_20_1_Content"> <text:span text:style-name="Strong_20_Emphasis">Description</text:span>: Coffee with hot milk, usually prepared with a brewed coffee rather than an espresso. Commonly enjoyed at home for breakfast.</text:p>
            </text:list-item>
            <text:list-item>
              <text:p text:style-name="List_20_1_Content_Last"> <text:span text:style-name="Strong_20_Emphasis">Serving</text:span>: Served in a large cup or bowl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Café Americain</text:span>:</text:p>
          <text:list text:style-name="List_20_1">
            <text:list-item>
              <text:p text:style-name="List_20_1_Content"> <text:span text:style-name="Strong_20_Emphasis">Description</text:span>: Similar to an Americano, this is an espresso with a lot of hot water, making it weaker and more similar to traditional American drip coffee.</text:p>
            </text:list-item>
            <text:list-item>
              <text:p text:style-name="List_20_1_Content_Last"> <text:span text:style-name="Strong_20_Emphasis">Serving</text:span>: Served in a large cup, around 150-200ml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Café Décaféiné (Déca)</text:span>:</text:p>
          <text:list text:style-name="List_20_1">
            <text:list-item>
              <text:p text:style-name="List_20_1_Content"> <text:span text:style-name="Strong_20_Emphasis">Description</text:span>: Decaffeinated coffee, available in various forms such as espresso, café crème, or café allongé.</text:p>
            </text:list-item>
            <text:list-item>
              <text:p text:style-name="List_20_1_Content_Last"> <text:span text:style-name="Strong_20_Emphasis">Serving</text:span>: The serving size depends on the type of decaffeinated coffee ordered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Café au Lait</text:span>:</text:p>
          <text:list text:style-name="List_20_1">
            <text:list-item>
              <text:p text:style-name="List_20_1_Content"> <text:span text:style-name="Strong_20_Emphasis">Description</text:span>: Coffee with hot milk, typically made with brewed coffee rather than espresso. Often consumed at breakfast.</text:p>
            </text:list-item>
            <text:list-item>
              <text:p text:style-name="List_20_1_Content_Last"> <text:span text:style-name="Strong_20_Emphasis">Serving</text:span>: Served in a large cup or bowl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Café Viennois</text:span>:</text:p>
          <text:list text:style-name="List_20_1">
            <text:list-item>
              <text:p text:style-name="List_20_1_Content"> <text:span text:style-name="Strong_20_Emphasis">Description</text:span>: An espresso topped with whipped cream, similar to a Viennese coffee.</text:p>
            </text:list-item>
            <text:list-item>
              <text:p text:style-name="List_20_1_Content_Last"> <text:span text:style-name="Strong_20_Emphasis">Serving</text:span>: Served in a medium to large cup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Cappuccino</text:span>:</text:p>
          <text:list text:style-name="List_20_1">
            <text:list-item>
              <text:p text:style-name="List_20_1_Content"> <text:span text:style-name="Strong_20_Emphasis">Description</text:span>: Although Italian, cappuccino is popular in France and consists of equal parts espresso, steamed milk, and milk foam, often topped with cocoa powder or cinnamon.</text:p>
            </text:list-item>
            <text:list-item>
              <text:p text:style-name="List_20_1_Content_Last"> <text:span text:style-name="Strong_20_Emphasis">Serving</text:span>: Served in a large cup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Café Serré</text:span>:</text:p>
          <text:list text:style-name="List_20_1">
            <text:list-item>
              <text:p text:style-name="List_20_1_Content"> <text:span text:style-name="Strong_20_Emphasis">Description</text:span>: A very short and strong espresso, with less water than a regular espresso.</text:p>
            </text:list-item>
            <text:list-item>
              <text:p text:style-name="List_20_1_Content_Last"> <text:span text:style-name="Strong_20_Emphasis">Serving</text:span>: Served in a small cup, typically 15-20ml.</text:p>
            </text:list-item>
          </text:list>
        </text:list-item>
      </text:list>
      <text:p text:style-name="Text_20_body">Understanding these different types of coffee can enhance your experience when ordering coffee in France and help you choose the perfect option to suit your tas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6::51:43</meta:creation-date>
    <dc:creator>Generated</dc:creator>
    <dc:date>2026-09-14T16::51:43</dc:date>
    <dc:language>en-US</dc:language>
    <meta:editing-cycles>1</meta:editing-cycles>
    <meta:editing-duration>PT0S</meta:editing-duration>
    <dc:title>paris_yank:go:paris:eat:cafe_coffee</dc:title>
  </office:meta>
</office:document-meta>
</file>