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go:paris:eat:chocolat_chaud"/><text:bookmark-start text:name="__RefHeading___chocolat_chaud_1"/><text:bookmark-start text:name="chocolat_chaud"/>Chocolat Chaud<text:bookmark-end text:name="__RefHeading___chocolat_chaud_1"/><text:bookmark-end text:name="chocolat_chaud"/></text:h>
      <text:list text:style-name="List_20_1" text:continue-numbering="false">
        <text:list-item>
          <text:p text:style-name="List_20_1_Content_First"> <text:span text:style-name="Strong_20_Emphasis">Description</text:span>:</text:p>
          <text:list text:style-name="List_20_1">
            <text:list-item>
              <text:p text:style-name="List_20_1_Content_Last"> Chocolat chaud, or hot chocolate, in Paris is a rich, decadent beverage made from high-quality chocolate and hot milk. It is thicker and more intense than the typical hot cocoa found in other countries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Ingredients</text:span>:</text:p>
          <text:list text:style-name="List_20_1">
            <text:list-item>
              <text:p text:style-name="List_20_1_Content"> <text:span text:style-name="Strong_20_Emphasis">Chocolate</text:span>: The key ingredient is real, high-quality dark chocolate, often with a cocoa content of 60% or more.</text:p>
            </text:list-item>
            <text:list-item>
              <text:p text:style-name="List_20_1_Content"> <text:span text:style-name="Strong_20_Emphasis">Milk</text:span>: Whole milk is traditionally used, although some variations may use a mix of milk and cream for extra richness.</text:p>
            </text:list-item>
            <text:list-item>
              <text:p text:style-name="List_20_1_Content"> <text:span text:style-name="Strong_20_Emphasis">Sugar</text:span>: Depending on the recipe and the type of chocolate used, a small amount of sugar may be added to taste.</text:p>
            </text:list-item>
            <text:list-item>
              <text:p text:style-name="List_20_1_Content_Last"> <text:span text:style-name="Strong_20_Emphasis">Optional Flavors</text:span>: Some recipes might include a touch of vanilla, a pinch of cinnamon, or even a hint of chili for an added twist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Preparation</text:span>:</text:p>
          <text:list text:style-name="List_20_1">
            <text:list-item>
              <text:p text:style-name="List_20_1_Content_Last"> The chocolate is finely chopped or grated and then melted into hot milk over a gentle heat, stirred continuously until smooth and well combined. This process creates a velvety texture and a deep chocolate flavor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Serving</text:span>:</text:p>
          <text:list text:style-name="List_20_1">
            <text:list-item>
              <text:p text:style-name="List_20_1_Content"> Chocolat chaud is typically served in a large cup or mug. It can be accompanied by a small pot of whipped cream on the side, allowing the drinker to add as much or as little as they prefer.</text:p>
            </text:list-item>
            <text:list-item>
              <text:p text:style-name="List_20_1_Content"> It may also be served with a side of sugar for those who prefer a sweeter drink.</text:p>
            </text:list-item>
            <text:list-item>
              <text:p text:style-name="List_20_1_Content_Last"> Common accompaniments include fresh croissants, pain au chocolat, or other pastries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Venues</text:span>:</text:p>
          <text:list text:style-name="List_20_1">
            <text:list-item>
              <text:p text:style-name="List_20_1_Content"> <text:span text:style-name="Strong_20_Emphasis">Cafés and Brasseries</text:span>: Many cafés and brasseries in Paris offer chocolat chaud, especially in the colder months. It's a popular choice for both locals and tourists looking to warm up.</text:p>
            </text:list-item>
            <text:list-item>
              <text:p text:style-name="List_20_1_Content"> <text:span text:style-name="Strong_20_Emphasis">Tea Rooms</text:span>: Famous tea rooms like Angelina are renowned for their luxurious chocolat chaud, often considered a must-try for visitors.</text:p>
            </text:list-item>
            <text:list-item>
              <text:p text:style-name="List_20_1_Content_Last"> <text:span text:style-name="Strong_20_Emphasis">Bistros and Restaurants</text:span>: Some bistros and restaurants also serve this rich beverage, particularly those with a focus on traditional French cuisine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Occasions</text:span>:</text:p>
          <text:list text:style-name="List_20_1">
            <text:list-item>
              <text:p text:style-name="List_20_1_Content"> Chocolat chaud is enjoyed throughout the year but is particularly popular in the autumn and winter months.</text:p>
            </text:list-item>
            <text:list-item>
              <text:p text:style-name="List_20_1_Content_Last"> It is often consumed as a morning treat, an afternoon indulgence, or even as a dessert beverage after dinner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Variations</text:span>:</text:p>
          <text:list text:style-name="List_20_1">
            <text:list-item>
              <text:p text:style-name="List_20_1_Content"> While the classic version remains the most popular, some places may offer variations such as white hot chocolate or hot chocolate flavored with spices or liqueurs.</text:p>
            </text:list-item>
            <text:list-item>
              <text:p text:style-name="List_20_1_Content_Last"> Some modern interpretations might include plant-based milk options for those who are lactose intolerant or prefer vegan alternatives.</text:p>
            </text:list-item>
          </text:list>
        </text:list-item>
      </text:list>
      <text:p text:style-name="Text_20_body">Enjoying a cup of chocolat chaud in Paris is more than just a drink; it's a cultural experience that highlights the city's appreciation for fine, high-quality indulgenc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2::29:12</meta:creation-date>
    <dc:creator>Generated</dc:creator>
    <dc:date>2026-09-15T02::29:12</dc:date>
    <dc:language>en-US</dc:language>
    <meta:editing-cycles>1</meta:editing-cycles>
    <meta:editing-duration>PT0S</meta:editing-duration>
    <dc:title>paris_yank:go:paris:eat:chocolat_chaud</dc:title>
  </office:meta>
</office:document-meta>
</file>