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paris:eat:dilanttes"/><text:bookmark-start text:name="__RefHeading___dilenttantes_1"/><text:bookmark-start text:name="dilenttantes"/>Dilenttantes<text:bookmark-end text:name="__RefHeading___dilenttantes_1"/><text:bookmark-end text:name="dilenttantes"/></text:h>
      <text:p text:style-name="Text_20_body">Dilettantes is a renowned champagne bar and boutique in Paris that offers an exceptional experience for champagne enthusiasts. Located in the heart of the Saint-Germain-des-Prés district, it is a distinguished spot for discovering and tasting a curated selection of champagnes from independent producers.</text:p>
      <text:h text:style-name="Heading_20_2" text:outline-level="2"><text:bookmark-start text:name="__RefHeading___key_features_of_dilettantes_2"/><text:bookmark-start text:name="key_features_of_dilettantes"/>Key Features of Dilettantes<text:bookmark-end text:name="__RefHeading___key_features_of_dilettantes_2"/><text:bookmark-end text:name="key_features_of_dilettantes"/></text:h>
      <text:list text:style-name="List_20_1" text:continue-numbering="false">
        <text:list-item>
          <text:p text:style-name="LastListParagraph_List_20_1_Content_First"> <text:span text:style-name="Strong_20_Emphasis">Location</text:span>: Situated at 22 Rue de Savoie, Dilettantes is nestled in the vibrant and historic Left Bank of Paris, an area known for its artistic and cultural heritage.</text:p>
        </text:list-item>
      </text:list>
      <text:list text:style-name="List_20_1" text:continue-numbering="false">
        <text:list-item>
          <text:p text:style-name="LastListParagraph_List_20_1_Content_First"> <text:span text:style-name="Strong_20_Emphasis">Ambiance</text:span>: The space exudes a sophisticated yet welcoming atmosphere. The interior is elegantly designed, combining modern aesthetics with traditional charm, creating a perfect setting for champagne appreciation.</text:p>
        </text:list-item>
      </text:list>
      <text:list text:style-name="List_20_1" text:continue-numbering="false">
        <text:list-item>
          <text:p text:style-name="LastListParagraph_List_20_1_Content_First"> <text:span text:style-name="Strong_20_Emphasis">Selection</text:span>: Dilettantes specializes in champagnes from small, independent growers rather than the big, well-known houses. This focus allows visitors to explore unique and artisanal champagnes that are often not widely available. The selection includes a variety of styles and terroirs, showcasing the diversity of the Champagne region.</text:p>
        </text:list-item>
      </text:list>
      <text:list text:style-name="List_20_1" text:continue-numbering="false">
        <text:list-item>
          <text:p text:style-name="LastListParagraph_List_20_1_Content_First"> <text:span text:style-name="Strong_20_Emphasis">Tastings</text:span>: The bar offers guided tastings, providing an educational experience where visitors can learn about the nuances of different champagnes, the terroirs they come from, and the methods of production. Tastings are often led by knowledgeable staff or even the producers themselves.</text:p>
        </text:list-item>
      </text:list>
      <text:list text:style-name="List_20_1" text:continue-numbering="false">
        <text:list-item>
          <text:p text:style-name="LastListParagraph_List_20_1_Content_First"> <text:span text:style-name="Strong_20_Emphasis">Sales</text:span>: In addition to tastings, Dilettantes functions as a retail shop where customers can purchase bottles to take home. This makes it a great place to find rare and exclusive champagnes.</text:p>
        </text:list-item>
      </text:list>
      <text:list text:style-name="List_20_1" text:continue-numbering="false">
        <text:list-item>
          <text:p text:style-name="LastListParagraph_List_20_1_Content_First"> <text:span text:style-name="Strong_20_Emphasis">Events</text:span>: Dilettantes hosts various events, including themed tastings, workshops, and meet-the-producer sessions. These events provide deeper insights into the world of champagne and create opportunities for direct interaction with experts and producers.</text:p>
        </text:list-item>
      </text:list>
      <text:list text:style-name="List_20_1" text:continue-numbering="false">
        <text:list-item>
          <text:p text:style-name="LastListParagraph_List_20_1_Content_First"> <text:span text:style-name="Strong_20_Emphasis">Expertise</text:span>: The staff at Dilettantes are passionate and knowledgeable about champagne. They offer personalized recommendations based on individual preferences, making it an excellent place for both novices and connoisseurs to expand their champagne horizons.</text:p>
        </text:list-item>
      </text:list>
      <text:h text:style-name="Heading_20_2" text:outline-level="2"><text:bookmark-start text:name="__RefHeading___overall_experience_3"/><text:bookmark-start text:name="overall_experience"/>Overall Experience<text:bookmark-end text:name="__RefHeading___overall_experience_3"/><text:bookmark-end text:name="overall_experience"/></text:h>
      <text:p text:style-name="Text_20_body">Visiting Dilettantes in Paris is an enriching experience for anyone interested in champagne. Whether you are looking to taste rare champagnes, learn more about the craft, or simply enjoy a glass in a charming setting, Dilettantes provides a unique and memorable encounter with this iconic French bever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07::05:22</meta:creation-date>
    <dc:creator>Generated</dc:creator>
    <dc:date>2026-09-07T07::05:22</dc:date>
    <dc:language>en-US</dc:language>
    <meta:editing-cycles>1</meta:editing-cycles>
    <meta:editing-duration>PT0S</meta:editing-duration>
    <dc:title>paris_yank:go:paris:eat:dilanttes</dc:title>
  </office:meta>
</office:document-meta>
</file>