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eat:fresh_markets"/><text:bookmark-start text:name="__RefHeading___outdoor_fresh_markets_in_central_paris_1"/><text:bookmark-start text:name="outdoor_fresh_markets_in_central_paris"/>Outdoor Fresh Markets in Central Paris<text:bookmark-end text:name="__RefHeading___outdoor_fresh_markets_in_central_paris_1"/><text:bookmark-end text:name="outdoor_fresh_markets_in_central_paris"/></text:h>
      <text:p text:style-name="Text_20_body">Paris is renowned for its vibrant outdoor fresh markets, where locals and tourists alike can explore a wide variety of fresh produce, artisanal goods, and gourmet treats. These markets offer a unique glimpse into Parisian daily life and are a must-visit for anyone looking to experience the city's culinary culture.</text:p>
      <text:h text:style-name="Heading_20_2" text:outline-level="2"><text:bookmark-start text:name="__RefHeading___what_to_look_for_as_a_tourist_2"/><text:bookmark-start text:name="what_to_look_for_as_a_tourist"/>What to Look For as a Tourist<text:bookmark-end text:name="__RefHeading___what_to_look_for_as_a_tourist_2"/><text:bookmark-end text:name="what_to_look_for_as_a_tourist"/></text:h>
      <text:p text:style-name="Text_20_body">While Parisian Fresh Markets are active, colorful and photogenic, a visitor to Paris will not want to buy fish, fresh poultry and meat (even though a Parisian's eyes will sparkle). Let's focus on those items that are available to carry home, eat for lunch and photograph.</text:p>
      <text:list text:style-name="List_20_1" text:continue-numbering="false">
        <text:list-item>
          <text:p text:style-name="List_20_1_Content_First"> <text:span text:style-name="Strong_20_Emphasis">Fresh Produce</text:span>: Look for seasonal fruits and vegetables, often sourced directly from local farms. Parisian markets are known for their high-quality, fresh produce.</text:p>
        </text:list-item>
        <text:list-item>
          <text:p text:style-name="List_20_1_Content"> <text:span text:style-name="Strong_20_Emphasis">Artisanal Goods</text:span>: Many markets feature stalls selling cheeses, charcuterie, freshly baked bread, pastries, and other artisanal products. Sampling these local specialties is a must.</text:p>
        </text:list-item>
        <text:list-item>
          <text:p text:style-name="List_20_1_Content"> <text:span text:style-name="Strong_20_Emphasis">Prepared Foods</text:span>: Some markets offer ready-to-eat items like rotisserie chicken, quiches, or crêpes—perfect for a quick meal or picnic.</text:p>
        </text:list-item>
        <text:list-item>
          <text:p text:style-name="List_20_1_Content"> <text:span text:style-name="Strong_20_Emphasis">Unique Finds</text:span>: Markets often include vendors selling flowers, spices, honey, and other unique items that make great souvenirs. For fun investigate <text:a xlink:type="simple" xlink:href="https://parisyank.com/doku.php?id=paris_yank:go:paris:do:marche_aux_oiseaux" text:style-name="Internet_20_link" text:visited-style-name="Visited_20_Internet_20_Link">marche_aux_oiseaux</text:a> the famous bird market on Île de la Cité.</text:p>
        </text:list-item>
        <text:list-item>
          <text:p text:style-name="List_20_1_Content_Last"> <text:span text:style-name="Strong_20_Emphasis">Organic Options</text:span>: Some markets, like <text:a xlink:type="simple" xlink:href="https://parisyank.com/doku.php?id=paris_yank:go:paris:plan:itinerary:raspail_market" text:style-name="Internet_20_link" text:visited-style-name="Visited_20_Internet_20_Link">Marché Raspail</text:a>, specialize in organic produce and products, catering to those looking for eco-friendly options.</text:p>
        </text:list-item>
      </text:list>
      <text:h text:style-name="Heading_20_2" text:outline-level="2"><text:bookmark-start text:name="__RefHeading___how_to_behave_and_how_to_order_3"/><text:bookmark-start text:name="how_to_behave_and_how_to_order"/>How to Behave and How to Order<text:bookmark-end text:name="__RefHeading___how_to_behave_and_how_to_order_3"/><text:bookmark-end text:name="how_to_behave_and_how_to_order"/></text:h>
      <text:list text:style-name="List_20_1" text:continue-numbering="false">
        <text:list-item>
          <text:p text:style-name="List_20_1_Content_First"> <text:span text:style-name="Strong_20_Emphasis">Be Polite</text:span>: Greet vendors with a simple “<text:span text:style-name="Strong_20_Emphasis">Bonjour</text:span>” and smile. Politeness goes a long way in France.</text:p>
        </text:list-item>
        <text:list-item>
          <text:p text:style-name="List_20_1_Content"> <text:span text:style-name="Strong_20_Emphasis">Ask Questions</text:span>: Don’t hesitate to ask about the products. Vendors are usually happy to explain where their goods come from and how they’re made.</text:p>
        </text:list-item>
        <text:list-item>
          <text:p text:style-name="List_20_1_Content"> <text:span text:style-name="Strong_20_Emphasis">Ordering</text:span>: It’s customary to point at what you’d like or to specify the quantity (e.g., “<text:span text:style-name="Strong_20_Emphasis">Je voudrais 500 grammes de pommes, s'il vous plaît</text:span>” for 500 grams of apples).</text:p>
        </text:list-item>
        <text:list-item>
          <text:p text:style-name="List_20_1_Content"> <text:span text:style-name="Strong_20_Emphasis">Handling Produce</text:span>: Let the vendor handle the produce unless they indicate that you can choose yourself. It’s a sign of respect for the quality of the goods.</text:p>
        </text:list-item>
        <text:list-item>
          <text:p text:style-name="List_20_1_Content"> <text:span text:style-name="Strong_20_Emphasis">Cash</text:span>: Bring cash, as many vendors do not accept credit cards. Having small bills or coins is helpful for quick transactions.</text:p>
        </text:list-item>
        <text:list-item>
          <text:p text:style-name="List_20_1_Content_Last"> <text:span text:style-name="Strong_20_Emphasis">Bargaining</text:span>: Bargaining is not typical in Parisian markets; prices are usually fixed.</text:p>
        </text:list-item>
      </text:list>
      <text:h text:style-name="Heading_20_2" text:outline-level="2"><text:bookmark-start text:name="__RefHeading___recommended_markets_4"/><text:bookmark-start text:name="recommended_markets"/>Recommended Markets<text:bookmark-end text:name="__RefHeading___recommended_markets_4"/><text:bookmark-end text:name="recommended_markets"/></text:h>
      <text:list text:style-name="List_20_1" text:continue-numbering="false">
        <text:list-item>
          <text:p text:style-name="List_20_1_Content_First"> <text:span text:style-name="Strong_20_Emphasis">Marché Raspail (6th arrondissement)</text:span>:</text:p>
          <text:list text:style-name="List_20_1">
            <text:list-item>
              <text:p text:style-name="List_20_1_Content"> <text:span text:style-name="Strong_20_Emphasis">Focus</text:span>: Organic market with a wide range of fresh, organic produce, artisanal products, and prepared foods.</text:p>
            </text:list-item>
            <text:list-item>
              <text:p text:style-name="List_20_1_Content"> <text:span text:style-name="Strong_20_Emphasis">When to Visit</text:span>: Sundays (organic market), Tuesdays, and Fridays.</text:p>
            </text:list-item>
            <text:list-item>
              <text:p text:style-name="List_20_1_Content"> <text:span text:style-name="Strong_20_Emphasis">Location</text:span>: Boulevard Raspail, between Rue de Rennes and Rue de Cherche-Midi.</text:p>
            </text:list-item>
            <text:list-item>
              <text:p text:style-name="List_20_1_Content_Last"> <text:span text:style-name="Strong_20_Emphasis">Hours</text:span>: 7:00 AM - 2:30 PM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Marché des Enfants Rouges (3rd arrondissement)</text:span>:</text:p>
          <text:list text:style-name="List_20_1">
            <text:list-item>
              <text:p text:style-name="List_20_1_Content"> <text:span text:style-name="Strong_20_Emphasis">Focus</text:span>: Oldest covered market in Paris, known for its diverse food stalls offering both fresh produce and international prepared foods.</text:p>
            </text:list-item>
            <text:list-item>
              <text:p text:style-name="List_20_1_Content"> <text:span text:style-name="Strong_20_Emphasis">When to Visit</text:span>: Open daily except Monday.</text:p>
            </text:list-item>
            <text:list-item>
              <text:p text:style-name="List_20_1_Content"> <text:span text:style-name="Strong_20_Emphasis">Location</text:span>: 39 Rue de Bretagne, 75003 Paris.</text:p>
            </text:list-item>
            <text:list-item>
              <text:p text:style-name="List_20_1_Content_Last"> <text:span text:style-name="Strong_20_Emphasis">Hours</text:span>: 8:30 AM - 7:30 PM (Tuesday to Saturday), 8:30 AM - 2:00 PM (Sunday)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Marché Bastille (11th arrondissement)</text:span>:</text:p>
          <text:list text:style-name="List_20_1">
            <text:list-item>
              <text:p text:style-name="List_20_1_Content"> <text:span text:style-name="Strong_20_Emphasis">Focus</text:span>: Large market with a diverse selection of fresh produce, cheeses, meats, seafood, and more.</text:p>
            </text:list-item>
            <text:list-item>
              <text:p text:style-name="List_20_1_Content"> <text:span text:style-name="Strong_20_Emphasis">When to Visit</text:span>: Thursdays and Sundays.</text:p>
            </text:list-item>
            <text:list-item>
              <text:p text:style-name="List_20_1_Content"> <text:span text:style-name="Strong_20_Emphasis">Location</text:span>: Boulevard Richard-Lenoir, near Place de la Bastille.</text:p>
            </text:list-item>
            <text:list-item>
              <text:p text:style-name="List_20_1_Content_Last"> <text:span text:style-name="Strong_20_Emphasis">Hours</text:span>: 7:00 AM - 2:30 PM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Marché Biologique des Batignolles (17th arrondissement)</text:span>:</text:p>
          <text:list text:style-name="List_20_1">
            <text:list-item>
              <text:p text:style-name="List_20_1_Content"> <text:span text:style-name="Strong_20_Emphasis">Focus</text:span>: Organic market with a strong focus on sustainable and eco-friendly products.</text:p>
            </text:list-item>
            <text:list-item>
              <text:p text:style-name="List_20_1_Content"> <text:span text:style-name="Strong_20_Emphasis">When to Visit</text:span>: Saturdays.</text:p>
            </text:list-item>
            <text:list-item>
              <text:p text:style-name="List_20_1_Content"> <text:span text:style-name="Strong_20_Emphasis">Location</text:span>: Boulevard des Batignolles.</text:p>
            </text:list-item>
            <text:list-item>
              <text:p text:style-name="List_20_1_Content_Last"> <text:span text:style-name="Strong_20_Emphasis">Hours</text:span>: 9:00 AM - 3:00 PM.</text:p>
            </text:list-item>
          </text:list>
        </text:list-item>
      </text:list>
      <text:h text:style-name="Heading_20_2" text:outline-level="2"><text:bookmark-start text:name="__RefHeading___how_to_find_and_visit_markets_5"/><text:bookmark-start text:name="how_to_find_and_visit_markets"/>How to Find and Visit Markets<text:bookmark-end text:name="__RefHeading___how_to_find_and_visit_markets_5"/><text:bookmark-end text:name="how_to_find_and_visit_markets"/></text:h>
      <text:list text:style-name="List_20_1" text:continue-numbering="false">
        <text:list-item>
          <text:p text:style-name="List_20_1_Content_First"> <text:span text:style-name="Strong_20_Emphasis">Online Resources</text:span>: Use Paris tourism websites or apps like “Paris Markets” to find up-to-date information on market locations and hours.</text:p>
          <text:list text:style-name="List_20_1">
            <text:list-item>
              <text:p text:style-name="List_20_1_Content"> <text:a xlink:type="simple" xlink:href="https://meet-thelocals.com/paris-tips/top-outdoor-food-markets-paris/" text:style-name="Internet_20_link" text:visited-style-name="Visited_20_Internet_20_Link">Meet the Locals: Focus on Fresh Markets</text:a></text:p>
            </text:list-item>
            <text:list-item>
              <text:p text:style-name="List_20_1_Content"> <text:a xlink:type="simple" xlink:href="https://theculturetrip.com/europe/france/paris/articles/the-best-markets-in-paris-from-flowers-to-food" text:style-name="Internet_20_link" text:visited-style-name="Visited_20_Internet_20_Link">Best Markets in Paris, Flowers to Food to Antiques to Books</text:a></text:p>
            </text:list-item>
            <text:list-item>
              <text:p text:style-name="List_20_1_Content"> <text:a xlink:type="simple" xlink:href="https://www.tripsavvy.com/the-best-markets-in-paris-4142149" text:style-name="Internet_20_link" text:visited-style-name="Visited_20_Internet_20_Link">Parisian Markets for Visitors</text:a></text:p>
            </text:list-item>
          </text:list>
        </text:list-item>
        <text:list-item>
          <text:p text:style-name="List_20_1_Content"> <text:span text:style-name="Strong_20_Emphasis">Local Recommendations</text:span>: Ask locals, such as hotel staff or Airbnb hosts, for their favorite markets. They may know of hidden gems.</text:p>
        </text:list-item>
        <text:list-item>
          <text:p text:style-name="List_20_1_Content_Last"> <text:span text:style-name="Strong_20_Emphasis">Plan Your Visit</text:span>: Arrive early to get the best selection and to avoid crowds. Markets typically start winding down around lunchtime.</text:p>
        </text:list-item>
      </text:list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isiting an outdoor market in Paris is more than just shopping; it’s an immersive cultural experience. Whether you're buying fresh ingredients to cook in your apartment or gathering picnic supplies, these markets offer a taste of Paris that you won’t find in restaurants. Remember to take your time, enjoy the atmosphere, and savor the opportunity to live like a local, even if just for a d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30:43</meta:creation-date>
    <dc:creator>Generated</dc:creator>
    <dc:date>2026-09-15T05::30:43</dc:date>
    <dc:language>en-US</dc:language>
    <meta:editing-cycles>1</meta:editing-cycles>
    <meta:editing-duration>PT0S</meta:editing-duration>
    <dc:title>paris_yank:go:paris:eat:fresh_markets</dc:title>
  </office:meta>
</office:document-meta>
</file>