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paris:eat:guide_to_a_picnic_in_paris"/><text:bookmark-start text:name="__RefHeading___a_picnic_in_paris_1"/><text:bookmark-start text:name="a_picnic_in_paris"/>a Picnic in Paris<text:bookmark-end text:name="__RefHeading___a_picnic_in_paris_1"/><text:bookmark-end text:name="a_picnic_in_paris"/></text:h>
      <text:p text:style-name="Text_20_body">Having a picnic in Paris is a delightful way to enjoy the city's beauty and charm. The combination of picturesque parks, delicious food, and a relaxed atmosphere makes it a quintessential Parisian experience. Here's how to plan a perfect picnic in Paris:</text:p>
      <text:h text:style-name="Heading_20_3" text:outline-level="3"><text:bookmark-start text:name="__RefHeading___how_to_find_picnic_items_food_and_drink_2"/><text:bookmark-start text:name="how_to_find_picnic_items_food_and_drink"/>How to Find Picnic Items, Food, and Drink<text:bookmark-end text:name="__RefHeading___how_to_find_picnic_items_food_and_drink_2"/><text:bookmark-end text:name="how_to_find_picnic_items_food_and_drink"/></text:h>
      <text:list text:style-name="List_20_1" text:continue-numbering="false">
        <text:list-item>
          <text:p text:style-name="List_20_1_Content_First"> <text:span text:style-name="Strong_20_Emphasis">Local Markets</text:span>:</text:p>
          <text:list text:style-name="List_20_1">
            <text:list-item>
              <text:p text:style-name="List_20_1_Content"> <text:span text:style-name="Strong_20_Emphasis">Marché d'Aligre</text:span>: Located in the 12th arrondissement, this vibrant market offers a variety of fresh produce, cheeses, meats, and pastries.</text:p>
            </text:list-item>
            <text:list-item>
              <text:p text:style-name="List_20_1_Content"> <text:span text:style-name="Strong_20_Emphasis">Marché des Enfants Rouges</text:span>: The oldest covered market in Paris, situated in the Marais, is a great place to find gourmet items and prepared foods.</text:p>
            </text:list-item>
            <text:list-item>
              <text:p text:style-name="List_20_1_Content"> <text:span text:style-name="Strong_20_Emphasis">Rue Cler</text:span>: A charming market street in the 7th arrondissement, offering a wide range of fresh products, from fruits and vegetables to cheese and wine.</text:p>
            </text:list-item>
            <text:list-item>
              <text:p text:style-name="List_20_1_Content_Last"> <text:span text:style-name="Strong_20_Emphasis">List of Fresh Markets</text:span>: there are many but not all are open everyday <text:a xlink:type="simple" xlink:href="https://snippetsofparis.com/outdoor-markets-in-paris/" text:style-name="Internet_20_link" text:visited-style-name="Visited_20_Internet_20_Link">Guide to Fresh Markets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Boulangeries and Fromageries</text:span>:</text:p>
          <text:list text:style-name="List_20_1">
            <text:list-item>
              <text:p text:style-name="List_20_1_Content"> <text:span text:style-name="Strong_20_Emphasis">Poilâne</text:span>: Famous for its delicious bread, perfect for any picnic.</text:p>
            </text:list-item>
            <text:list-item>
              <text:p text:style-name="List_20_1_Content"> <text:span text:style-name="Strong_20_Emphasis">Maison Pichard</text:span>: Known for its award-winning baguettes and pastries.</text:p>
            </text:list-item>
            <text:list-item>
              <text:p text:style-name="List_20_1_Content_Last"> <text:span text:style-name="Strong_20_Emphasis">Fromagerie Laurent Dubois</text:span>: A renowned cheesemonger offering a superb selection of cheese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Wine Shops (Cavistes)</text:span>:</text:p>
          <text:list text:style-name="List_20_1">
            <text:list-item>
              <text:p text:style-name="List_20_1_Content"> <text:span text:style-name="Strong_20_Emphasis">Nicolas</text:span>: A well-known chain of wine shops across Paris with a good selection of wines and champagnes.</text:p>
            </text:list-item>
            <text:list-item>
              <text:p text:style-name="List_20_1_Content_Last"> <text:span text:style-name="Strong_20_Emphasis">Legrand Filles et Fils</text:span>: Located in Galerie Vivienne, it offers a curated selection of fine wine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Delicatessens and Specialty Stores</text:span>:</text:p>
          <text:list text:style-name="List_20_1">
            <text:list-item>
              <text:p text:style-name="List_20_1_Content"> <text:span text:style-name="Strong_20_Emphasis">Fauchon</text:span>: Offers gourmet picnic hampers and a variety of delicacies.</text:p>
            </text:list-item>
            <text:list-item>
              <text:p text:style-name="List_20_1_Content_Last"> <text:span text:style-name="Strong_20_Emphasis">La Grande Épicerie</text:span>: The food hall of Le Bon Marché, providing a wide selection of high-quality product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Glasses</text:span>: Consider borrowing glasses from your hotel, but remember to return them after your picnic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rkscrew</text:span>: Most wine shops will also sell corkscrews, or you can ask at your hotel, as they often provide them.</text:p>
        </text:list-item>
      </text:list>
      <text:h text:style-name="Heading_20_3" text:outline-level="3"><text:bookmark-start text:name="__RefHeading___parks_ideal_for_a_picnic_3"/><text:bookmark-start text:name="parks_ideal_for_a_picnic"/>Parks Ideal for a Picnic<text:bookmark-end text:name="__RefHeading___parks_ideal_for_a_picnic_3"/><text:bookmark-end text:name="parks_ideal_for_a_picnic"/></text:h>
      <text:list text:style-name="List_20_1" text:continue-numbering="false">
        <text:list-item>
          <text:p text:style-name="LastListParagraph_List_20_1_Content_First"> <text:span text:style-name="Strong_20_Emphasis">Champ de Mars</text:span>:</text:p>
        </text:list-item>
      </text:list>
      <text:p text:style-name="Text_20_body">    Located near the Eiffel Tower, this large park provides stunning views and ample space for picnicking. It's a popular spot, so arriving early can help secure a good spot.</text:p>
      <text:list text:style-name="List_20_1" text:continue-numbering="false">
        <text:list-item>
          <text:p text:style-name="LastListParagraph_List_20_1_Content_First"> <text:span text:style-name="Strong_20_Emphasis">Jardin des Tuileries</text:span>:</text:p>
        </text:list-item>
      </text:list>
      <text:p text:style-name="Text_20_body">    Situated between the Louvre and Place de la Concorde, this historic garden offers beautiful sculptures, fountains, and plenty of seating areas.</text:p>
      <text:list text:style-name="List_20_1" text:continue-numbering="false">
        <text:list-item>
          <text:p text:style-name="LastListParagraph_List_20_1_Content_First"> <text:span text:style-name="Strong_20_Emphasis">Parc des Buttes-Chaumont</text:span>:</text:p>
        </text:list-item>
      </text:list>
      <text:p text:style-name="Text_20_body">    Located in the 19th arrondissement, this hilly park features picturesque landscapes, a lake, waterfalls, and stunning views of the city.</text:p>
      <text:list text:style-name="List_20_1" text:continue-numbering="false">
        <text:list-item>
          <text:p text:style-name="LastListParagraph_List_20_1_Content_First"> <text:span text:style-name="Strong_20_Emphasis">Jardin du Luxembourg</text:span>:</text:p>
        </text:list-item>
      </text:list>
      <text:p text:style-name="Text_20_body">    A beautiful and well-maintained garden in the 6th arrondissement, known for its flowerbeds, statues, and the central Medici Fountain. There are plenty of benches and grassy areas for a relaxed picnic.</text:p>
      <text:list text:style-name="List_20_1" text:continue-numbering="false">
        <text:list-item>
          <text:p text:style-name="LastListParagraph_List_20_1_Content_First"> <text:span text:style-name="Strong_20_Emphasis">Bois de Boulogne</text:span>:</text:p>
        </text:list-item>
      </text:list>
      <text:p text:style-name="Text_20_body">    A large park in the 16th arrondissement, offering numerous spots for picnicking, including meadows, lakes, and shaded areas. It's perfect for those looking for a more nature-filled experience.</text:p>
      <text:list text:style-name="List_20_1" text:continue-numbering="false">
        <text:list-item>
          <text:p text:style-name="LastListParagraph_List_20_1_Content_First"> <text:span text:style-name="Strong_20_Emphasis">Parc de la Villette</text:span>:</text:p>
        </text:list-item>
      </text:list>
      <text:p text:style-name="Text_20_body">    Known for its modern architecture and cultural spaces, this park in the 19th arrondissement has vast green lawns ideal for picnicking.</text:p>
      <text:h text:style-name="Heading_20_3" text:outline-level="3"><text:bookmark-start text:name="__RefHeading___picnic_tips_4"/><text:bookmark-start text:name="picnic_tips"/>Picnic Tips<text:bookmark-end text:name="__RefHeading___picnic_tips_4"/><text:bookmark-end text:name="picnic_tips"/></text:h>
      <text:list text:style-name="List_20_1" text:continue-numbering="false">
        <text:list-item>
          <text:p text:style-name="List_20_1_Content_First"> <text:span text:style-name="Strong_20_Emphasis">Arrive Early</text:span>: You should plan shopping in the morning too arrive around noon to 1pm. Plan ahead especially during weekends and holidays, popular picnic spots can fill up quickly.</text:p>
        </text:list-item>
        <text:list-item>
          <text:p text:style-name="List_20_1_Content"> <text:span text:style-name="Strong_20_Emphasis">Bring a Blanket</text:span>: For comfort, as some areas may not have benches or tables.</text:p>
        </text:list-item>
        <text:list-item>
          <text:p text:style-name="List_20_1_Content"> <text:span text:style-name="Strong_20_Emphasis">Stay Clean</text:span>: Carry trash bags to clean up after your picnic, maintaining the park's beauty.</text:p>
        </text:list-item>
        <text:list-item>
          <text:p text:style-name="List_20_1_Content"> <text:span text:style-name="Strong_20_Emphasis">Weather Check</text:span>: Always check the weather forecast to ensure a pleasant experience.</text:p>
        </text:list-item>
        <text:list-item>
          <text:p text:style-name="List_20_1_Content_Last"> <text:span text:style-name="Strong_20_Emphasis">Entertainment</text:span>: Bring along books, games, or a portable speaker for added enjoyment.</text:p>
        </text:list-item>
      </text:list>
      <text:p text:style-name="Text_20_body">Having a picnic in Paris is a delightful way to soak in the city's atmosphere, savor delicious local foods, and relax in beautiful surrounding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39:51</meta:creation-date>
    <dc:creator>Generated</dc:creator>
    <dc:date>2026-09-14T06::39:51</dc:date>
    <dc:language>en-US</dc:language>
    <meta:editing-cycles>1</meta:editing-cycles>
    <meta:editing-duration>PT0S</meta:editing-duration>
    <dc:title>paris_yank:go:paris:eat:guide_to_a_picnic_in_paris</dc:title>
  </office:meta>
</office:document-meta>
</file>