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ris_yank:go:paris:eat:restaurants:parisian_cafe"/><text:bookmark-start text:name="__RefHeading___parisian_cafesan_overview_and_comparison_with_other_dining_establishments_1"/><text:bookmark-start text:name="parisian_cafesan_overview_and_comparison_with_other_dining_establishments"/>Parisian Cafés: An Overview and Comparison with Other Dining Establishments<text:bookmark-end text:name="__RefHeading___parisian_cafesan_overview_and_comparison_with_other_dining_establishments_1"/><text:bookmark-end text:name="parisian_cafesan_overview_and_comparison_with_other_dining_establishments"/></text:h>
      <text:p text:style-name="Text_20_body">Parisian cafés are quintessential spots in the city's social and culinary landscape. They serve as gathering places for locals and visitors alike, offering more than just food and drink—they provide a window into Parisian culture and daily life.</text:p>
      <text:h text:style-name="Heading_20_3" text:outline-level="3"><text:bookmark-start text:name="__RefHeading___what_is_a_parisian_cafe_2"/><text:bookmark-start text:name="what_is_a_parisian_cafe"/>What is a Parisian Café?<text:bookmark-end text:name="__RefHeading___what_is_a_parisian_cafe_2"/><text:bookmark-end text:name="what_is_a_parisian_cafe"/></text:h>
      <text:list text:style-name="List_20_1" text:continue-numbering="false">
        <text:list-item>
          <text:p text:style-name="List_20_1_Content_First"> <text:span text:style-name="Strong_20_Emphasis">Definition</text:span>: A <text:span text:style-name="Strong_20_Emphasis">café</text:span> in Paris is a casual establishment where people come to enjoy a variety of beverages, such as coffee, tea, wine, or aperitifs, often accompanied by light snacks or simple meals. Cafés are integral to Parisian culture, serving as social hubs where people meet to chat, read, work, or simply watch the world go by.</text:p>
        </text:list-item>
        <text:list-item>
          <text:p text:style-name="List_20_1_Content"> <text:span text:style-name="Strong_20_Emphasis">Menu</text:span>: The menu at a café typically includes:</text:p>
          <text:list text:style-name="List_20_1">
            <text:list-item>
              <text:p text:style-name="List_20_1_Content"> <text:span text:style-name="Strong_20_Emphasis">Beverages</text:span>: Coffee (espresso, café au lait), tea, hot chocolate, wine, beer, and sometimes cocktails.</text:p>
            </text:list-item>
            <text:list-item>
              <text:p text:style-name="List_20_1_Content"> <text:span text:style-name="Strong_20_Emphasis">Snacks and Light Meals</text:span>: Croissants, pastries, tartines (open-faced sandwiches), quiches, omelettes, salads, and simple sandwiches.</text:p>
            </text:list-item>
            <text:list-item>
              <text:p text:style-name="List_20_1_Content_Last"> <text:span text:style-name="Strong_20_Emphasis">Desserts</text:span>: Often limited to pastries, tarts, or small cakes.</text:p>
            </text:list-item>
          </text:list>
        </text:list-item>
      </text:list>
      <text:h text:style-name="Heading_20_3" text:outline-level="3"><text:bookmark-start text:name="__RefHeading___ambiance_and_experience_3"/><text:bookmark-start text:name="ambiance_and_experience"/>Ambiance and Experience<text:bookmark-end text:name="__RefHeading___ambiance_and_experience_3"/><text:bookmark-end text:name="ambiance_and_experience"/></text:h>
      <text:list text:style-name="List_20_1" text:continue-numbering="false">
        <text:list-item>
          <text:p text:style-name="List_20_1_Content_First"> <text:span text:style-name="Strong_20_Emphasis">Atmosphere</text:span>: Cafés are known for their relaxed and informal atmosphere. The seating is often a mix of indoor and outdoor tables, with many cafés featuring terraces where patrons can sit for hours, enjoying their coffee and observing the street life.</text:p>
        </text:list-item>
        <text:list-item>
          <text:p text:style-name="List_20_1_Content_Last"> <text:span text:style-name="Strong_20_Emphasis">Social Function</text:span>: Beyond eating and drinking, cafés are places for social interaction. They are where Parisians catch up with friends, have business meetings, or take a break from their day. The pace is leisurely, with customers typically lingering longer than they might in other types of eateries.</text:p>
        </text:list-item>
      </text:list>
      <text:h text:style-name="Heading_20_3" text:outline-level="3"><text:bookmark-start text:name="__RefHeading___how_a_cafe_differs_from_a_bistro_restaurant_and_other_places_4"/><text:bookmark-start text:name="how_a_cafe_differs_from_a_bistro_restaurant_and_other_places"/>How a Café Differs from a Bistro, Restaurant, and Other Places<text:bookmark-end text:name="__RefHeading___how_a_cafe_differs_from_a_bistro_restaurant_and_other_places_4"/><text:bookmark-end text:name="how_a_cafe_differs_from_a_bistro_restaurant_and_other_places"/></text:h>
      <text:list text:style-name="List_20_1" text:continue-numbering="false">
        <text:list-item>
          <text:p text:style-name="List_20_1_Content_First"> <text:span text:style-name="Strong_20_Emphasis">Café vs. Bistro</text:span>:</text:p>
          <text:list text:style-name="List_20_1">
            <text:list-item>
              <text:p text:style-name="List_20_1_Content"> <text:span text:style-name="Strong_20_Emphasis">Focus</text:span>: A café focuses on drinks and light snacks, while a <text:span text:style-name="Strong_20_Emphasis">bistro</text:span> offers more substantial meals, with a menu that includes starters, main courses, and desserts.</text:p>
            </text:list-item>
            <text:list-item>
              <text:p text:style-name="List_20_1_Content"> <text:span text:style-name="Strong_20_Emphasis">Menu Complexity</text:span>: Bistros typically have a more extensive and varied menu, including classic French dishes like <text:span text:style-name="Strong_20_Emphasis">Steak Frites</text:span> and <text:span text:style-name="Strong_20_Emphasis">Coq au Vin</text:span>.</text:p>
            </text:list-item>
            <text:list-item>
              <text:p text:style-name="List_20_1_Content_Last"> <text:span text:style-name="Strong_20_Emphasis">Ambiance</text:span>: Bistros often have a cozier, more intimate ambiance compared to the casual, come-and-go nature of cafés.</text:p>
            </text:list-item>
          </text:list>
        </text:list-item>
      </text:list>
      <text:list text:style-name="List_20_1" text:continue-numbering="false">
        <text:list-item>
          <text:p text:style-name="List_20_1_Content_First"> <text:span text:style-name="Strong_20_Emphasis">Café vs. Restaurant</text:span>:</text:p>
          <text:list text:style-name="List_20_1">
            <text:list-item>
              <text:p text:style-name="List_20_1_Content"> <text:span text:style-name="Strong_20_Emphasis">Purpose</text:span>: A <text:span text:style-name="Strong_20_Emphasis">restaurant</text:span> is a place specifically designed for full meals, with a structured menu offering appetizers, main courses, desserts, and often a wide selection of wines. Cafés, on the other hand, are more about the experience of sitting, sipping, and snacking.</text:p>
            </text:list-item>
            <text:list-item>
              <text:p text:style-name="List_20_1_Content"> <text:span text:style-name="Strong_20_Emphasis">Service</text:span>: Restaurants usually offer more formal service, with waitstaff guiding patrons through the menu. Cafés are more informal, often with counter service or minimal table service.</text:p>
            </text:list-item>
            <text:list-item>
              <text:p text:style-name="List_20_1_Content_Last"> <text:span text:style-name="Strong_20_Emphasis">Duration</text:span>: Dining at a restaurant typically involves a longer, more structured experience, while a visit to a café can be as brief or extended as one likes.</text:p>
            </text:list-item>
          </text:list>
        </text:list-item>
      </text:list>
      <text:list text:style-name="List_20_1" text:continue-numbering="false">
        <text:list-item>
          <text:p text:style-name="List_20_1_Content_First"> <text:span text:style-name="Strong_20_Emphasis">Café vs. Brasserie</text:span>:</text:p>
          <text:list text:style-name="List_20_1">
            <text:list-item>
              <text:p text:style-name="List_20_1_Content"> <text:span text:style-name="Strong_20_Emphasis">Size and Scale</text:span>: A <text:span text:style-name="Strong_20_Emphasis">brasserie</text:span> is larger and busier, often operating from morning until late at night, serving meals throughout the day. They are known for their lively atmosphere and efficient service.</text:p>
            </text:list-item>
            <text:list-item>
              <text:p text:style-name="List_20_1_Content"> <text:span text:style-name="Strong_20_Emphasis">Menu</text:span>: Brasseries offer a broader menu similar to bistros but with an emphasis on hearty, traditional French dishes. In contrast, cafés maintain a simpler selection of light meals and snacks.</text:p>
            </text:list-item>
            <text:list-item>
              <text:p text:style-name="List_20_1_Content_Last"> <text:span text:style-name="Strong_20_Emphasis">Drinks</text:span>: Brasseries are also known for their beer selection, often served in large glasses or steins, whereas cafés focus more on coffee, wine, and light drinks.</text:p>
            </text:list-item>
          </text:list>
        </text:list-item>
      </text:list>
      <text:list text:style-name="List_20_1" text:continue-numbering="false">
        <text:list-item>
          <text:p text:style-name="List_20_1_Content_First"> <text:span text:style-name="Strong_20_Emphasis">Café vs. Pâtisserie</text:span>:</text:p>
          <text:list text:style-name="List_20_1">
            <text:list-item>
              <text:p text:style-name="List_20_1_Content"> <text:span text:style-name="Strong_20_Emphasis">Primary Offering</text:span>: A <text:span text:style-name="Strong_20_Emphasis">pâtisserie</text:span> specializes in pastries, cakes, and desserts, often to take away, while a café offers a wider range of beverages and light meals.</text:p>
            </text:list-item>
            <text:list-item>
              <text:p text:style-name="List_20_1_Content_Last"> <text:span text:style-name="Strong_20_Emphasis">Consumption</text:span>: Pâtisseries are more about purchasing baked goods to take home or for immediate consumption, whereas cafés provide a space to sit, relax, and enjoy your food and drink at a leisurely pace.</text:p>
            </text:list-item>
          </text:list>
        </text:list-item>
      </text:list>
      <text:list text:style-name="List_20_1" text:continue-numbering="false">
        <text:list-item>
          <text:p text:style-name="List_20_1_Content_First"> <text:span text:style-name="Strong_20_Emphasis">Café vs. Salon de Thé</text:span>:</text:p>
          <text:list text:style-name="List_20_1">
            <text:list-item>
              <text:p text:style-name="List_20_1_Content"> <text:span text:style-name="Strong_20_Emphasis">Tea Focus</text:span>: A <text:span text:style-name="Strong_20_Emphasis">salon de thé</text:span> is similar to a café but focuses primarily on tea, often accompanied by a selection of pastries, cakes, and light meals. They are more refined and cater to those seeking a more elegant experience.</text:p>
            </text:list-item>
            <text:list-item>
              <text:p text:style-name="List_20_1_Content_Last"> <text:span text:style-name="Strong_20_Emphasis">Atmosphere</text:span>: Salons de thé typically offer a quieter, more genteel atmosphere compared to the lively and social nature of most cafés.</text:p>
            </text:list-item>
          </text:list>
        </text:list-item>
      </text:list>
      <text:h text:style-name="Heading_20_3" text:outline-level="3"><text:bookmark-start text:name="__RefHeading___cultural_importance_of_cafes_5"/><text:bookmark-start text:name="cultural_importance_of_cafes"/>Cultural Importance of Cafés<text:bookmark-end text:name="__RefHeading___cultural_importance_of_cafes_5"/><text:bookmark-end text:name="cultural_importance_of_cafes"/></text:h>
      <text:list text:style-name="List_20_1" text:continue-numbering="false">
        <text:list-item>
          <text:p text:style-name="List_20_1_Content_First"> <text:span text:style-name="Strong_20_Emphasis">Historical Significance</text:span>: Parisian cafés have historically been centers of intellectual and artistic activity, frequented by famous writers, artists, and philosophers like <text:span text:style-name="Strong_20_Emphasis">Ernest Hemingway</text:span>, <text:span text:style-name="Strong_20_Emphasis">Jean-Paul Sartre</text:span>, and <text:span text:style-name="Strong_20_Emphasis">Simone de Beauvoir</text:span>.</text:p>
        </text:list-item>
        <text:list-item>
          <text:p text:style-name="List_20_1_Content"> <text:span text:style-name="Strong_20_Emphasis">Daily Life</text:span>: Today, cafés continue to play a central role in the daily life of Parisians. They are places of relaxation, reflection, and connection, embodying the French art of living—<text:span text:style-name="Strong_20_Emphasis">l'art de vivre</text:span>.</text:p>
        </text:list-item>
        <text:list-item>
          <text:p text:style-name="List_20_1_Content_Last"> <text:span text:style-name="Strong_20_Emphasis">Time of Day</text:span>: Cafés are visited throughout the day, from morning coffee to an afternoon break with a <text:span text:style-name="Strong_20_Emphasis">café crème</text:span>, and into the evening for an apéritif before dinner.</text:p>
        </text:list-item>
      </text:list>
      <text:h text:style-name="Heading_20_3" text:outline-level="3"><text:bookmark-start text:name="__RefHeading___how_to_dress_6"/><text:bookmark-start text:name="how_to_dress"/>How to Dress<text:bookmark-end text:name="__RefHeading___how_to_dress_6"/><text:bookmark-end text:name="how_to_dress"/></text:h>
      <text:list text:style-name="List_20_1" text:continue-numbering="false">
        <text:list-item>
          <text:p text:style-name="List_20_1_Content_First"> <text:span text:style-name="Strong_20_Emphasis">Casual Chic</text:span>: Dressing for a café in Paris is generally relaxed but stylish. Parisians have a casual yet polished look, often characterized by neat, well-fitted clothing.</text:p>
          <text:list text:style-name="List_20_1">
            <text:list-item>
              <text:p text:style-name="List_20_1_Content"> <text:span text:style-name="Strong_20_Emphasis">For Men</text:span>: A simple shirt or sweater with well-fitted jeans or trousers.</text:p>
            </text:list-item>
            <text:list-item>
              <text:p text:style-name="List_20_1_Content"> <text:span text:style-name="Strong_20_Emphasis">For Women</text:span>: A casual dress, blouse with jeans or a skirt, paired with flats or low heels.</text:p>
            </text:list-item>
          </text:list>
        </text:list-item>
        <text:list-item>
          <text:p text:style-name="List_20_1_Content_Last"> <text:span text:style-name="Strong_20_Emphasis">Comfortable Yet Stylish</text:span>: Since you'll likely spend time sitting and people-watching, opt for comfort without sacrificing style.</text:p>
        </text:list-item>
      </text:list>
      <text:h text:style-name="Heading_20_3" text:outline-level="3"><text:bookmark-start text:name="__RefHeading___experience_7"/><text:bookmark-start text:name="experience"/>Experience<text:bookmark-end text:name="__RefHeading___experience_7"/><text:bookmark-end text:name="experience"/></text:h>
      <text:list text:style-name="List_20_1" text:continue-numbering="false">
        <text:list-item>
          <text:p text:style-name="List_20_1_Content_First"> <text:span text:style-name="Strong_20_Emphasis">Relaxation</text:span>: A visit to a Parisian café is not just about food or drink, but about taking a moment to slow down, enjoy your surroundings, and soak in the atmosphere.</text:p>
        </text:list-item>
        <text:list-item>
          <text:p text:style-name="List_20_1_Content"> <text:span text:style-name="Strong_20_Emphasis">Observation</text:span>: One of the joys of a café is the opportunity to watch Parisian life unfold. Whether seated inside or on a terrace, you can observe the rhythm of the city, making a café a perfect spot for people-watching.</text:p>
        </text:list-item>
        <text:list-item>
          <text:p text:style-name="List_20_1_Content_Last"> <text:span text:style-name="Strong_20_Emphasis">Social Interaction</text:span>: Cafés are social spaces where you can easily strike up a conversation with a neighbor or simply enjoy the company of others around yo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19:44</meta:creation-date>
    <dc:creator>Generated</dc:creator>
    <dc:date>2026-09-14T13::19:44</dc:date>
    <dc:language>en-US</dc:language>
    <meta:editing-cycles>1</meta:editing-cycles>
    <meta:editing-duration>PT0S</meta:editing-duration>
    <dc:title>paris_yank:go:paris:eat:restaurants:parisian_cafe</dc:title>
  </office:meta>
</office:document-meta>
</file>