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aris_yank:go:paris:eat:restaurants:patisserie"/><text:bookmark-start text:name="__RefHeading___patisserie_in_paris_1"/><text:bookmark-start text:name="patisserie_in_paris"/>Pâtisserie in Paris<text:bookmark-end text:name="__RefHeading___patisserie_in_paris_1"/><text:bookmark-end text:name="patisserie_in_paris"/></text:h>
      <text:list text:style-name="List_20_1" text:continue-numbering="false">
        <text:list-item>
          <text:p text:style-name="List_20_1_Content_First"> <text:span text:style-name="Strong_20_Emphasis">Description</text:span>:</text:p>
          <text:list text:style-name="List_20_1">
            <text:list-item>
              <text:p text:style-name="List_20_1_Content_Last"> A pâtisserie is a bakery that specializes in pastries and sweets. Parisian pâtisseries are renowned for their exquisite creations, often considered works of art due to their meticulous craftsmanship and presentation.</text:p>
            </text:list-item>
          </text:list>
        </text:list-item>
      </text:list>
      <text:list text:style-name="List_20_1" text:continue-numbering="false">
        <text:list-item>
          <text:p text:style-name="List_20_1_Content_First"> <text:span text:style-name="Strong_20_Emphasis">What to Select</text:span>:</text:p>
          <text:list text:style-name="List_20_1">
            <text:list-item>
              <text:p text:style-name="List_20_1_Content"> <text:span text:style-name="Strong_20_Emphasis">Croissants</text:span>: A quintessential French pastry, flaky and buttery, perfect for breakfast or a snack.</text:p>
            </text:list-item>
            <text:list-item>
              <text:p text:style-name="List_20_1_Content"> <text:span text:style-name="Strong_20_Emphasis">Pain au Chocolat</text:span>: A delicious pastry with rich, dark chocolate inside, ideal for chocolate lovers.</text:p>
            </text:list-item>
            <text:list-item>
              <text:p text:style-name="List_20_1_Content"> <text:span text:style-name="Strong_20_Emphasis">Éclairs</text:span>: Choux pastry filled with cream and topped with a glossy icing, available in various flavors like chocolate, coffee, and vanilla.</text:p>
            </text:list-item>
            <text:list-item>
              <text:p text:style-name="List_20_1_Content"> <text:span text:style-name="Strong_20_Emphasis">Tartes</text:span>: Fruit tarts with a buttery crust and a variety of fillings such as apple, raspberry, or lemon.</text:p>
            </text:list-item>
            <text:list-item>
              <text:p text:style-name="List_20_1_Content"> <text:span text:style-name="Strong_20_Emphasis">Macarons</text:span>: Delicate almond meringue cookies with a flavored ganache or cream filling, available in a rainbow of colors and flavors.</text:p>
            </text:list-item>
            <text:list-item>
              <text:p text:style-name="List_20_1_Content"> <text:span text:style-name="Strong_20_Emphasis">Mille-Feuille</text:span>: Also known as a Napoleon, this pastry consists of layers of puff pastry and pastry cream, topped with icing.</text:p>
            </text:list-item>
            <text:list-item>
              <text:p text:style-name="List_20_1_Content"> <text:span text:style-name="Strong_20_Emphasis">Opéra</text:span>: A layered cake made with coffee-soaked almond sponge, coffee buttercream, and chocolate ganache.</text:p>
            </text:list-item>
            <text:list-item>
              <text:p text:style-name="List_20_1_Content_Last"> <text:span text:style-name="Strong_20_Emphasis">Madeleines</text:span>: Small, shell-shaped sponge cakes, often flavored with lemon or almonds.</text:p>
            </text:list-item>
          </text:list>
        </text:list-item>
      </text:list>
      <text:list text:style-name="List_20_1" text:continue-numbering="false">
        <text:list-item>
          <text:p text:style-name="List_20_1_Content_First"> <text:span text:style-name="Strong_20_Emphasis">Best Selections</text:span>:</text:p>
          <text:list text:style-name="List_20_1">
            <text:list-item>
              <text:p text:style-name="List_20_1_Content"> <text:span text:style-name="Strong_20_Emphasis">Seasonal Specials</text:span>: Many pâtisseries offer seasonal specialties that showcase the best ingredients of the time, such as fruit tarts in summer or chestnut desserts in autumn.</text:p>
            </text:list-item>
            <text:list-item>
              <text:p text:style-name="List_20_1_Content"> <text:span text:style-name="Strong_20_Emphasis">Signature Creations</text:span>: Some pâtisseries are famous for their unique creations or reinterpretations of classic pastries. Don’t miss the chance to try these specialty items.</text:p>
            </text:list-item>
            <text:list-item>
              <text:p text:style-name="List_20_1_Content_Last"> <text:span text:style-name="Strong_20_Emphasis">Freshly Baked Items</text:span>: Opt for pastries that have been freshly baked that day for the best flavor and texture.</text:p>
            </text:list-item>
          </text:list>
        </text:list-item>
      </text:list>
      <text:list text:style-name="List_20_1" text:continue-numbering="false">
        <text:list-item>
          <text:p text:style-name="List_20_1_Content_First"> <text:span text:style-name="Strong_20_Emphasis">How to Command</text:span>:</text:p>
          <text:list text:style-name="List_20_1">
            <text:list-item>
              <text:p text:style-name="List_20_1_Content"> <text:span text:style-name="Strong_20_Emphasis">Queue Etiquette</text:span>: It’s common to queue up and wait your turn. Be patient and observe how others are ordering.</text:p>
            </text:list-item>
            <text:list-item>
              <text:p text:style-name="List_20_1_Content"> <text:span text:style-name="Strong_20_Emphasis">Making Your Choice</text:span>: Decide what you want before reaching the counter to keep the line moving smoothly. Pâtisseries can be busy, especially during peak hours.</text:p>
            </text:list-item>
            <text:list-item>
              <text:p text:style-name="List_20_1_Content"> <text:span text:style-name="Strong_20_Emphasis">Politeness</text:span>: Always start with a polite greeting. Use phrases like “Bonjour” (Good morning) or “Bonsoir” (Good evening).</text:p>
            </text:list-item>
            <text:list-item>
              <text:p text:style-name="List_20_1_Content"> <text:span text:style-name="Strong_20_Emphasis">Ordering</text:span>: Use simple phrases like “Je voudrais…” (I would like…) followed by the items you want. For example, “Je voudrais un croissant et un éclair, s'il vous plaît” (I would like a croissant and an éclair, please).</text:p>
            </text:list-item>
            <text:list-item>
              <text:p text:style-name="List_20_1_Content_Last"> <text:span text:style-name="Strong_20_Emphasis">Thanking</text:span>: Always thank the server with “Merci” (Thank you) after placing your order.</text:p>
            </text:list-item>
          </text:list>
        </text:list-item>
      </text:list>
      <text:list text:style-name="List_20_1" text:continue-numbering="false">
        <text:list-item>
          <text:p text:style-name="List_20_1_Content_First"> <text:span text:style-name="Strong_20_Emphasis">When to Go</text:span>:</text:p>
          <text:list text:style-name="List_20_1">
            <text:list-item>
              <text:p text:style-name="List_20_1_Content"> <text:span text:style-name="Strong_20_Emphasis">Morning</text:span>: Early in the morning is the best time for the freshest pastries, especially croissants and other breakfast items.</text:p>
            </text:list-item>
            <text:list-item>
              <text:p text:style-name="List_20_1_Content"> <text:span text:style-name="Strong_20_Emphasis">Afternoon</text:span>: Mid-afternoon is ideal for a sweet treat, as pâtisseries are often stocked with a variety of desserts and pastries perfect for an afternoon snack.</text:p>
            </text:list-item>
            <text:list-item>
              <text:p text:style-name="List_20_1_Content_Last"> <text:span text:style-name="Strong_20_Emphasis">Avoiding Peak Times</text:span>: Pâtisseries can be crowded during peak times like mid-morning and late afternoon, so if you prefer a quieter experience, try to visit during off-peak hours.</text:p>
            </text:list-item>
          </text:list>
        </text:list-item>
      </text:list>
      <text:list text:style-name="List_20_1" text:continue-numbering="false">
        <text:list-item>
          <text:p text:style-name="List_20_1_Content_First"> <text:span text:style-name="Strong_20_Emphasis">How to Talk with a Server</text:span>:</text:p>
          <text:list text:style-name="List_20_1">
            <text:list-item>
              <text:p text:style-name="List_20_1_Content"> <text:span text:style-name="Strong_20_Emphasis">Greetings</text:span>: Always greet the server with a smile and a “Bonjour” or “Bonsoir” depending on the time of day.</text:p>
            </text:list-item>
            <text:list-item>
              <text:p text:style-name="List_20_1_Content"> <text:span text:style-name="Strong_20_Emphasis">Polite Requests</text:span>: Use polite phrases such as “S'il vous plaît” (Please) when making your request and “Merci” (Thank you) when you receive your items.</text:p>
            </text:list-item>
            <text:list-item>
              <text:p text:style-name="List_20_1_Content"> <text:span text:style-name="Strong_20_Emphasis">Questions</text:span>: If you have any questions, start with “Excusez-moi” (Excuse me). For example, “Excusez-moi, quels sont vos gâteaux les plus populaires?” (Excuse me, what are your most popular cakes?).</text:p>
            </text:list-item>
            <text:list-item>
              <text:p text:style-name="List_20_1_Content_Last"> <text:span text:style-name="Strong_20_Emphasis">Understanding Prices</text:span>: If you need clarification on prices, you can ask “Quel est le prix de…” (What is the price of…).</text:p>
            </text:list-item>
          </text:list>
        </text:list-item>
      </text:list>
      <text:p text:style-name="Text_20_body">Visiting a pâtisserie in Paris is a delightful experience, offering a chance to indulge in some of the finest pastries in the world. Enjoy the variety, the flavors, and the craftsmanship that make Parisian pâtisseries so special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5T01::43:29</meta:creation-date>
    <dc:creator>Generated</dc:creator>
    <dc:date>2026-09-15T01::43:29</dc:date>
    <dc:language>en-US</dc:language>
    <meta:editing-cycles>1</meta:editing-cycles>
    <meta:editing-duration>PT0S</meta:editing-duration>
    <dc:title>paris_yank:go:paris:eat:restaurants:patisserie</dc:title>
  </office:meta>
</office:document-meta>
</file>