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aris_yank:go:paris:eat:sidebar"/>Let's Eat</text:span></text:p>
      <text:p text:style-name="Horizontal_20_Line"/>
      <text:p text:style-name="Text_20_body"><text:a xlink:type="simple" xlink:href="https://parisyank.com/doku.php?id=paris_yank:eat:preparein:recipes:start" text:style-name="Internet_20_link" text:visited-style-name="Visited_20_Internet_20_Link">Prepare at Home</text:a> <text:line-break/></text:p>
      <text:list text:style-name="List_20_1" text:continue-numbering="false">
        <text:list-item>
          <text:p text:style-name="List_20_1_Content_First"> <text:a xlink:type="simple" xlink:href="https://parisyank.com/doku.php?id=eat:ingredients" text:style-name="Internet_20_link" text:visited-style-name="Visited_20_Internet_20_Link">Ingredients</text:a></text:p>
        </text:list-item>
        <text:list-item>
          <text:p text:style-name="List_20_1_Content"> <text:a xlink:type="simple" xlink:href="https://parisyank.com/doku.php?id=paris_yank:eat:preparein:recipes:start" text:style-name="Internet_20_link" text:visited-style-name="Visited_20_Internet_20_Link">Recipes</text:a></text:p>
        </text:list-item>
        <text:list-item>
          <text:p text:style-name="List_20_1_Content_Last"> <text:a xlink:type="simple" xlink:href="https://parisyank.com/doku.php?id=paris_yank:eat:preparein:menus:menus_start" text:style-name="Internet_20_link" text:visited-style-name="Visited_20_Internet_20_Link">Menus</text:a></text:p>
        </text:list-item>
      </text:list>
      <text:list text:style-name="List_20_1" text:continue-numbering="false">
        <text:list-item>
          <text:p text:style-name="List_20_1_Content_First"> <text:a xlink:type="simple" xlink:href="https://parisyank.com/doku.php?id=eat:equipment" text:style-name="Internet_20_link" text:visited-style-name="Visited_20_Internet_20_Link">Equipment</text:a></text:p>
        </text:list-item>
        <text:list-item>
          <text:p text:style-name="List_20_1_Content"> <text:a xlink:type="simple" xlink:href="https://parisyank.com/doku.php?id=paris_yank:eat:preparein:techniques" text:style-name="Internet_20_link" text:visited-style-name="Visited_20_Internet_20_Link">techniques</text:a></text:p>
        </text:list-item>
        <text:list-item>
          <text:p text:style-name="List_20_1_Content_Last"> <text:a xlink:type="simple" xlink:href="https://parisyank.com/doku.php?id=eat:cooking_sources" text:style-name="Internet_20_link" text:visited-style-name="Visited_20_Internet_20_Link">Sources</text:a></text:p>
        </text:list-item>
      </text:list>
      <text:p text:style-name="Horizontal_20_Line"/>
      <text:p text:style-name="Text_20_body"><text:a xlink:type="simple" xlink:href="https://parisyank.com/doku.php?id=paris_yank:go:paris:eat:start" text:style-name="Internet_20_link" text:visited-style-name="Visited_20_Internet_20_Link">Eat &amp; Drink in Paris</text:a></text:p>
      <text:list text:style-name="List_20_1" text:continue-numbering="false">
        <text:list-item>
          <text:p text:style-name="List_20_1_Content_First"> <text:a xlink:type="simple" xlink:href="https://parisyank.com/doku.php?id=eat:dine_out" text:style-name="Internet_20_link" text:visited-style-name="Visited_20_Internet_20_Link">Dine Out</text:a></text:p>
        </text:list-item>
        <text:list-item>
          <text:p text:style-name="List_20_1_Content"> <text:a xlink:type="simple" xlink:href="https://parisyank.com/doku.php?id=eat:take_out_delivery" text:style-name="Internet_20_link" text:visited-style-name="Visited_20_Internet_20_Link">Take Out &amp; Delivery</text:a></text:p>
        </text:list-item>
        <text:list-item>
          <text:p text:style-name="List_20_1_Content_Last"> <text:a xlink:type="simple" xlink:href="https://parisyank.com/doku.php?id=paris_yank:go:paris:eat:drink" text:style-name="Internet_20_link" text:visited-style-name="Visited_20_Internet_20_Link">Drink in Paris</text:a></text:p>
        </text:list-item>
      </text:list>
      <text:p text:style-name="Horizontal_20_Line"/>
      <text:p text:style-name="Text_20_body">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 should be consistent among places / cities</text:p>
      <text:p text:style-name="Text_20_body"><text:a xlink:type="simple" xlink:href="https://parisyank.com/doku.php?id=paris_yank:nice:eat:start" text:style-name="Internet_20_link" text:visited-style-name="Visited_20_Internet_20_Link">Eat &amp; Drink in Nice</text:a></text:p>
      <text:list text:style-name="List_20_1" text:continue-numbering="false">
        <text:list-item>
          <text:p text:style-name="List_20_1_Content_First"> <text:a xlink:type="simple" xlink:href="https://parisyank.com/doku.php?id=eat:dine_out" text:style-name="Internet_20_link" text:visited-style-name="Visited_20_Internet_20_Link">dine_out</text:a></text:p>
        </text:list-item>
        <text:list-item>
          <text:p text:style-name="List_20_1_Content"> <text:a xlink:type="simple" xlink:href="https://parisyank.com/doku.php?id=eat:take_out" text:style-name="Internet_20_link" text:visited-style-name="Visited_20_Internet_20_Link">take_out</text:a></text:p>
        </text:list-item>
        <text:list-item>
          <text:p text:style-name="List_20_1_Content"> <text:a xlink:type="simple" xlink:href="https://parisyank.com/doku.php?id=paris_yank:go:nice:eat:delivery" text:style-name="Internet_20_link" text:visited-style-name="Visited_20_Internet_20_Link">delivery</text:a></text:p>
        </text:list-item>
        <text:list-item>
          <text:p text:style-name="List_20_1_Content_Last"> <text:a xlink:type="simple" xlink:href="https://parisyank.com/doku.php?id=eat:nice:drink" text:style-name="Internet_20_link" text:visited-style-name="Visited_20_Internet_20_Link">Drink in Ni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10:56</meta:creation-date>
    <dc:creator>Generated</dc:creator>
    <dc:date>2026-09-06T22::10:56</dc:date>
    <dc:language>en-US</dc:language>
    <meta:editing-cycles>1</meta:editing-cycles>
    <meta:editing-duration>PT0S</meta:editing-duration>
    <dc:title>paris_yank:go:paris:eat:sidebar</dc:title>
  </office:meta>
</office:document-meta>
</file>