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paris:know"/><text:bookmark-start text:name="__RefHeading___what_to_know_about_paris_1"/><text:bookmark-start text:name="what_to_know_about_paris"/>What to Know about Paris<text:bookmark-end text:name="__RefHeading___what_to_know_about_paris_1"/><text:bookmark-end text:name="what_to_know_about_paris"/></text:h>
      <text:list text:style-name="List_20_1" text:continue-numbering="false">
        <text:list-item>
          <text:p text:style-name="LastListParagraph_List_20_1_Content_First"> <text:a xlink:type="simple" xlink:href="https://youtu.be/3Cu5bMxLhQs?feature=shared" text:style-name="Internet_20_link" text:visited-style-name="Visited_20_Internet_20_Link">14 things you NEED to KNOW before coming to Paris</text:a> (by a Local)!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youtu.be/SZuzTjl3qyA?feature=shared" text:style-name="Internet_20_link" text:visited-style-name="Visited_20_Internet_20_Link">13 HUGE MISTAKES Tourists Make When Traveling to Paris</text:a> (by a Local)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2:22</meta:creation-date>
    <dc:creator>Generated</dc:creator>
    <dc:date>2026-08-23T23::52:22</dc:date>
    <dc:language>en-US</dc:language>
    <meta:editing-cycles>1</meta:editing-cycles>
    <meta:editing-duration>PT0S</meta:editing-duration>
    <dc:title>paris_yank:go:paris:know</dc:title>
  </office:meta>
</office:document-meta>
</file>