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648be9b41f1d01a0771857a6718ebfc.svg"/>
  <manifest:file-entry manifest:media-type="image/svg+xml" manifest:full-path="Pictures/4331f3871a50c690d82c8b886a393265.svg"/>
  <manifest:file-entry manifest:media-type="image/svg+xml" manifest:full-path="Pictures/def3af14e503f3d9fb82f612a2bee3d5.svg"/>
  <manifest:file-entry manifest:media-type="image/svg+xml" manifest:full-path="Pictures/abb74cedd648d3532d5901695991e1f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paris:plan:itinerary:36hours"/><text:bookmark-start text:name="__RefHeading___planning_a_36_hour_visit_to_paris_1"/><text:bookmark-start text:name="planning_a_36_hour_visit_to_paris"/>Planning a 36 Hour Visit to Paris<text:bookmark-end text:name="__RefHeading___planning_a_36_hour_visit_to_paris_1"/><text:bookmark-end text:name="planning_a_36_hour_visit_to_paris"/></text:h>
      <text:p text:style-name="Text_20_body"> — <text:span text:style-name="Emphasis"><text:a xlink:type="simple" xlink:href="mailto:daniel.smith.paris@gmail.com" text:style-name="Internet_20_link" text:visited-style-name="Visited_20_Internet_20_Link">Daniel Smith</text:a> 2024/08/06 21:28</text:span></text:p>
      <text:h text:style-name="Heading_20_2" text:outline-level="2"><text:bookmark-start text:name="__RefHeading___hours_in_paris_2"/><text:bookmark-start text:name="hours_in_paris"/>36 Hours in Paris<text:bookmark-end text:name="__RefHeading___hours_in_paris_2"/><text:bookmark-end text:name="hours_in_paris"/></text:h>
      <text:p text:style-name="Preformatted_20_Text"><text:s text:c="2"/>July 2024 Paris Summer Olympics<text:line-break/><text:s text:c="2"/>What you must know</text:p>
      <text:p text:style-name="Text_20_body"> <draw:frame draw:style-name="media" draw:name="0" text:anchor-type="as-char" draw:z-index="0" svg:width="" svg:rel-width="100%" svg:height="0cm"><draw:image xlink:href="Pictures/3648be9b41f1d01a0771857a6718ebfc.svg" xlink:type="simple" xlink:show="embed" xlink:actuate="onLoad"/></draw:frame> <text:a xlink:type="simple" xlink:href="https://www.bloomberg.com/opinion/articles/2024-08-02/olympics-2024-ignore-the-haters-paris-has-embraced-the-games?srnd=homepage-europe" text:style-name="Internet_20_link" text:visited-style-name="Visited_20_Internet_20_Link">The Olympic Doom Everyone Predicted Never Came to Paris</text:a> 2-Aug-2024</text:p>
      <text:p text:style-name="Text_20_body"> <draw:frame draw:style-name="media" draw:name="1" text:anchor-type="as-char" draw:z-index="1" svg:width="" svg:rel-width="100%" svg:height="0cm"><draw:image xlink:href="Pictures/4331f3871a50c690d82c8b886a393265.svg" xlink:type="simple" xlink:show="embed" xlink:actuate="onLoad"/></draw:frame> Paris is a city small in surface but very densely packed with 2 million residents. 44 million visit each year. In the summer of 2024, 15 million visitors are expected.</text:p>
      <text:list text:style-name="List_20_1" text:continue-numbering="false">
        <text:list-item>
          <text:p text:style-name="List_20_1_Content_First"> From The 2024 Olympics will have</text:p>
          <text:list text:style-name="List_20_1">
            <text:list-item>
              <text:p text:style-name="List_20_1_Content"> 3.3 million Olympic Games attendees</text:p>
            </text:list-item>
            <text:list-item>
              <text:p text:style-name="List_20_1_Content"> 15,000 athletes</text:p>
            </text:list-item>
            <text:list-item>
              <text:p text:style-name="List_20_1_Content"> 40,000 security agents</text:p>
            </text:list-item>
            <text:list-item>
              <text:p text:style-name="List_20_1_Content_Last"> Thousands of workers and support</text:p>
            </text:list-item>
          </text:list>
        </text:list-item>
      </text:list>
      <text:p text:style-name="Preformatted_20_Text"> Attention: since 2019, Notre Dame de Paris is closed.</text:p>
      <text:p text:style-name="Text_20_body">The exterior of <text:a xlink:type="simple" xlink:href="https://www.notredamedeparis.fr/" text:style-name="Internet_20_link" text:visited-style-name="Visited_20_Internet_20_Link">Notre Dame de Paris</text:a> is now wonderful but come back when the ancient fire-damaged Cathedral restoration has been completed.</text:p>
      <text:p text:style-name="Text_20_body">Watch the <text:a xlink:type="simple" xlink:href="https://www.youtube.com/@cnotredamedeparis/featured" text:style-name="Internet_20_link" text:visited-style-name="Visited_20_Internet_20_Link">reconstruction Notre Dame de Paris here</text:a>. Target reopening is the third week of December 2025. Monitor the website.</text:p>
      <text:p text:style-name="Preformatted_20_Text"> Attention: until late August 2024, the Eiffel Tower is closed.</text:p>
      <text:h text:style-name="Heading_20_2" text:outline-level="2"><text:bookmark-start text:name="__RefHeading___important_videos_for_the_summer_of_2024_3"/><text:bookmark-start text:name="important_videos_for_the_summer_of_2024"/>Important Videos for the Summer of 2024<text:bookmark-end text:name="__RefHeading___important_videos_for_the_summer_of_2024_3"/><text:bookmark-end text:name="important_videos_for_the_summer_of_2024"/></text:h>
      <text:p text:style-name="Text_20_body">Current Videos on a trip to Paris: Summer 2024</text:p>
      <text:list text:style-name="List_20_1" text:continue-numbering="false">
        <text:list-item>
          <text:p text:style-name="LastListParagraph_List_20_1_Content_First"><text:a xlink:type="simple" xlink:href="https://youtu.be/8zjLpwUIGJU?feature=shared" text:style-name="Internet_20_link" text:visited-style-name="Visited_20_Internet_20_Link">What’s Going On With the Paris Olympics?</text:a> Thoughts from a Local</text:p>
        </text:list-item>
      </text:list>
      <text:list text:style-name="List_20_1" text:continue-numbering="false">
        <text:list-item>
          <text:p text:style-name="LastListParagraph_List_20_1_Content_First"> <text:a xlink:type="simple" xlink:href="https://olympics.com/en/paris-2024/spectator/before-you-travel" text:style-name="Internet_20_link" text:visited-style-name="Visited_20_Internet_20_Link">Before You Travel to Paris Summer 2024</text:a></text:p>
        </text:list-item>
      </text:list>
      <text:list text:style-name="List_20_1" text:continue-numbering="false">
        <text:list-item>
          <text:p text:style-name="LastListParagraph_List_20_1_Content_First"> <text:a xlink:type="simple" xlink:href="https://youtu.be/0cQ4dVECGu4?feature=shared" text:style-name="Internet_20_link" text:visited-style-name="Visited_20_Internet_20_Link">Is Paris Ready for the 2024 Olympic Games? Thoughts from a Local</text:a></text:p>
        </text:list-item>
      </text:list>
      <text:list text:style-name="List_20_1" text:continue-numbering="false">
        <text:list-item>
          <text:p text:style-name="LastListParagraph_List_20_1_Content_First"> <text:a xlink:type="simple" xlink:href="https://www.cntraveller.com/article/paris-2024-summer-olympics-everything-you-need-to-know" text:style-name="Internet_20_link" text:visited-style-name="Visited_20_Internet_20_Link">Paris 2024 Summer Olympics: Everything You Need to Know</text:a></text:p>
        </text:list-item>
      </text:list>
      <text:list text:style-name="List_20_1" text:continue-numbering="false">
        <text:list-item>
          <text:p text:style-name="LastListParagraph_List_20_1_Content_First"> <text:a xlink:type="simple" xlink:href="https://youtu.be/UcxZuhcJ_uA?feature=shared" text:style-name="Internet_20_link" text:visited-style-name="Visited_20_Internet_20_Link">First Timers Guide to Paris: What to Do &amp; Not to Do (by a Local)!</text:a> July 2024</text:p>
        </text:list-item>
      </text:list>
      <text:list text:style-name="List_20_1" text:continue-numbering="false">
        <text:list-item>
          <text:p text:style-name="LastListParagraph_List_20_1_Content_First"> <text:a xlink:type="simple" xlink:href="https://www.cbsnews.com/news/2024-paris-summer-olympics-expensive-nightmare-for-residents-and-tourists/" text:style-name="Internet_20_link" text:visited-style-name="Visited_20_Internet_20_Link">Why the 2024 Paris Summer Olympics are already an expensive nightmare for many locals and tourists, July 23, 2024</text:a>.</text:p>
        </text:list-item>
      </text:list>
      <text:list text:style-name="List_20_1" text:continue-numbering="false">
        <text:list-item>
          <text:p text:style-name="LastListParagraph_List_20_1_Content_First"> <text:a xlink:type="simple" xlink:href="https://www.cntraveler.com/story/paris-olympics-2024-travel-advice" text:style-name="Internet_20_link" text:visited-style-name="Visited_20_Internet_20_Link">Everything You Need to Know About Planning a Trip to Paris This Summer, 2024</text:a></text:p>
        </text:list-item>
      </text:list>
      <text:list text:style-name="List_20_1" text:continue-numbering="false">
        <text:list-item>
          <text:p text:style-name="LastListParagraph_List_20_1_Content_First"> <text:a xlink:type="simple" xlink:href="https://dreamsinparis.com/things-to-know-before-visiting-paris-during-the-2024-olympics/" text:style-name="Internet_20_link" text:visited-style-name="Visited_20_Internet_20_Link">5 Important Things To Know Before Visiting Paris During The 2024 Olympics</text:a></text:p>
        </text:list-item>
      </text:list>
      <text:list text:style-name="List_20_1" text:continue-numbering="false">
        <text:list-item>
          <text:p text:style-name="LastListParagraph_List_20_1_Content_First"> <text:a xlink:type="simple" xlink:href="https://theknowledgenuggets.com/visiting-paris-before-during-and-after-paris-olympics-2024/" text:style-name="Internet_20_link" text:visited-style-name="Visited_20_Internet_20_Link">Visiting Paris before, during and after Paris Olympics 2024</text:a></text:p>
        </text:list-item>
      </text:list>
      <text:list text:style-name="List_20_1" text:continue-numbering="false">
        <text:list-item>
          <text:p text:style-name="LastListParagraph_List_20_1_Content_First"> <text:a xlink:type="simple" xlink:href="https://www.lonelyplanet.com/articles/paris-olympics-2024-how-to-get-around" text:style-name="Internet_20_link" text:visited-style-name="Visited_20_Internet_20_Link">Navigating Paris during the Olympics: how to avoid transport fare increases and more</text:a></text:p>
        </text:list-item>
      </text:list>
      <text:p text:style-name="Horizontal_20_Line"/>
      <text:h text:style-name="Heading_20_1" text:outline-level="1"><text:bookmark-start text:name="__RefHeading___advice_for_a_36_hour_visit_4"/><text:bookmark-start text:name="advice_for_a_36_hour_visit"/>Advice for a 36 Hour Visit<text:bookmark-end text:name="__RefHeading___advice_for_a_36_hour_visit_4"/><text:bookmark-end text:name="advice_for_a_36_hour_visit"/></text:h>
      <text:h text:style-name="Heading_20_2" text:outline-level="2"><text:bookmark-start text:name="__RefHeading___videos_and_articles_5"/><text:bookmark-start text:name="videos_and_articles"/>Videos and Articles<text:bookmark-end text:name="__RefHeading___videos_and_articles_5"/><text:bookmark-end text:name="videos_and_articles"/></text:h>
      <text:p text:style-name="Text_20_body">Videos and Articles on a 36 hour visit to Paris</text:p>
      <text:list text:style-name="List_20_1" text:continue-numbering="false">
        <text:list-item>
          <text:p text:style-name="List_20_1_Content_First"> <text:a xlink:type="simple" xlink:href="https://youtu.be/c_NdFEUMhAI?feature=shared" text:style-name="Internet_20_link" text:visited-style-name="Visited_20_Internet_20_Link">What to Do on the Left Bank</text:a> [video]</text:p>
        </text:list-item>
        <text:list-item>
          <text:p text:style-name="List_20_1_Content"> <text:a xlink:type="simple" xlink:href="https://youtu.be/9zIut9Mjxd0?feature=shared" text:style-name="Internet_20_link" text:visited-style-name="Visited_20_Internet_20_Link">What to Do on the Right Bank</text:a> [video]</text:p>
        </text:list-item>
        <text:list-item>
          <text:p text:style-name="List_20_1_Content"> <text:a xlink:type="simple" xlink:href="https://youtu.be/9zIut9Mjxd0?feature=shared" text:style-name="Internet_20_link" text:visited-style-name="Visited_20_Internet_20_Link">36 Hours in Paris (2008)</text:a> - The NY Times</text:p>
        </text:list-item>
        <text:list-item>
          <text:p text:style-name="List_20_1_Content_Last"> <text:a xlink:type="simple" xlink:href="https://trip101.com/article/36-hours-in-paris" text:style-name="Internet_20_link" text:visited-style-name="Visited_20_Internet_20_Link">36 Hours in Paris, 2024</text:a> Trip 101 Review</text:p>
        </text:list-item>
      </text:list>
      <text:list text:style-name="List_20_1" text:continue-numbering="false">
        <text:list-item>
          <text:p text:style-name="List_20_1_Content_First"> <text:a xlink:type="simple" xlink:href="https://www.nytimes.com/2006/12/24/travel/24hours.html" text:style-name="Internet_20_link" text:visited-style-name="Visited_20_Internet_20_Link">36 Hours in Paris (2006)</text:a> [video]</text:p>
        </text:list-item>
        <text:list-item>
          <text:p text:style-name="List_20_1_Content"> <text:a xlink:type="simple" xlink:href="https://www.facebook.com/nytimes/posts/10151681821344999/" text:style-name="Internet_20_link" text:visited-style-name="Visited_20_Internet_20_Link">36 Hours in Paris, on the Seine</text:a> Facebook</text:p>
        </text:list-item>
        <text:list-item>
          <text:p text:style-name="List_20_1_Content_Last"> <text:a xlink:type="simple" xlink:href="https://www.roadaffair.com/36-hours-in-paris-itinerary/" text:style-name="Internet_20_link" text:visited-style-name="Visited_20_Internet_20_Link">36 Hours in Paris: The Perfect Paris Itinerary</text:a></text:p>
        </text:list-item>
      </text:list>
      <text:list text:style-name="List_20_1" text:continue-numbering="false">
        <text:list-item>
          <text:p text:style-name="List_20_1_Content_First"> <text:a xlink:type="simple" xlink:href="https://viatravelers.com/36-hours-in-paris/" text:style-name="Internet_20_link" text:visited-style-name="Visited_20_Internet_20_Link">36 hours in Paris Itinerary: How to Spend Your Time</text:a></text:p>
        </text:list-item>
        <text:list-item>
          <text:p text:style-name="List_20_1_Content"> <text:a xlink:type="simple" xlink:href="https://www.aladyinlondon.com/2019/01/36-hours-paris.html" text:style-name="Internet_20_link" text:visited-style-name="Visited_20_Internet_20_Link">36 Hours in Paris - A Beautiful Guide to Spending Time in Paris</text:a></text:p>
        </text:list-item>
        <text:list-item>
          <text:p text:style-name="List_20_1_Content_Last"> <text:a xlink:type="simple" xlink:href="http://parisvoice.com/36-hours-in-paris/" text:style-name="Internet_20_link" text:visited-style-name="Visited_20_Internet_20_Link">Paris Voice - 36 Hours in Paris</text:a></text:p>
        </text:list-item>
      </text:list>
      <text:list text:style-name="List_20_1" text:continue-numbering="false">
        <text:list-item>
          <text:p text:style-name="List_20_1_Content_First"> <text:a xlink:type="simple" xlink:href="https://youtu.be/meHl1JrFJnQ?feature=shared" text:style-name="Internet_20_link" text:visited-style-name="Visited_20_Internet_20_Link">The ESSENTIAL First Timers Guide to Paris (3-Day Itinerary)</text:a></text:p>
        </text:list-item>
        <text:list-item>
          <text:p text:style-name="List_20_1_Content_Last"> <text:a xlink:type="simple" xlink:href="https://youtu.be/t7ehnsWYM9A?feature=shared" text:style-name="Internet_20_link" text:visited-style-name="Visited_20_Internet_20_Link">My "Paris Express" 3-Day Itinerary</text:a> “My” meaning VBlogger “Paris Top Tips” guy.</text:p>
        </text:list-item>
      </text:list>
      <text:p text:style-name="Horizontal_20_Line"/>
      <text:h text:style-name="Heading_20_2" text:outline-level="2"><text:bookmark-start text:name="__RefHeading___hoursto_do_6"/><text:bookmark-start text:name="hoursto_do"/>36 Hours: 'To Do'<text:bookmark-end text:name="__RefHeading___hoursto_do_6"/><text:bookmark-end text:name="hoursto_do"/></text:h>
      <text:h text:style-name="Heading_20_3" text:outline-level="3"><text:bookmark-start text:name="__RefHeading___hoursto_do_-_thumbs_up_7"/><text:bookmark-start text:name="hoursto_do_-_thumbs_up"/>36 Hours: To Do - Thumbs Up<text:bookmark-end text:name="__RefHeading___hoursto_do_-_thumbs_up_7"/><text:bookmark-end text:name="hoursto_do_-_thumbs_up"/></text:h>
      <text:p text:style-name="Text_20_body">It is impossible to see and do all the magnificent artwork and architecture in Paris within a few days. Here are some top visits. 36 Hours is quite limited so planning is required. </text:p>
      <text:p text:style-name="Text_20_body"><draw:frame draw:style-name="media" draw:name="2" text:anchor-type="as-char" draw:z-index="2" svg:width="" svg:rel-width="100%" svg:height="0cm"><draw:image xlink:href="Pictures/4331f3871a50c690d82c8b886a393265.svg" xlink:type="simple" xlink:show="embed" xlink:actuate="onLoad"/></draw:frame> Be sure to buy tickets / entries online for every place you go. This is an absolute.</text:p>
      <text:list text:style-name="List_20_1" text:continue-numbering="false">
        <text:list-item>
          <text:p text:style-name="LastListParagraph_List_20_1_Content_First"> <text:span text:style-name="Strong_20_Emphasis">Cruise on the River Seine</text:span> - One of the Best! Choose carefully and select the <text:a xlink:type="simple" xlink:href="https://worldinparis.com/best-seine-river-cruises-in-paris" text:style-name="Internet_20_link" text:visited-style-name="Visited_20_Internet_20_Link">Best Seine River Cruise</text:a>. I enjoy a cruise on the river. A cruise is excellent to view diverse architecture of the city. Take a smaller cruise boat and avoid the traditional large <text:span text:style-name="Emphasis">Bateaux Mouche</text:span>. Select a cruise boat and select a time near sunset, which is perfect to recover from a day of sightseeing.</text:p>
        </text:list-item>
      </text:list>
      <text:list text:style-name="List_20_1" text:continue-numbering="false">
        <text:list-item>
          <text:p text:style-name="LastListParagraph_List_20_1_Content_First"> <text:a xlink:type="simple" xlink:href="https://www.timeout.com/paris/en/attractions/paris-walking-tours" text:style-name="Internet_20_link" text:visited-style-name="Visited_20_Internet_20_Link">Walkng Tour in English</text:a> - of which there are many. Be sure to tip your guide a couple euros or up to five euros if you like them.</text:p>
        </text:list-item>
      </text:list>
      <text:list text:style-name="List_20_1" text:continue-numbering="false">
        <text:list-item>
          <text:p text:style-name="List_20_1_Content_First"> Visits</text:p>
          <text:list text:style-name="List_20_1">
            <text:list-item>
              <text:p text:style-name="List_20_1_Content"> <text:a xlink:type="simple" xlink:href="https://parisyank.com/doku.php?id=paris_yank:go:paris:plan:itinerary:raspail_market" text:style-name="Internet_20_link" text:visited-style-name="Visited_20_Internet_20_Link">Paris Raspail Organic Market</text:a> - Amazing Parisian Organic, Fresh Market. It is similar to <text:span text:style-name="Emphasis">Farmers' Markets</text:span> in the US.</text:p>
            </text:list-item>
            <text:list-item>
              <text:p text:style-name="List_20_1_Content"> <text:a xlink:type="simple" xlink:href="https://parisyank.com/doku.php?id=paris_yank:go:paris:plan:itinerary:eglise_st_sulpice" text:style-name="Internet_20_link" text:visited-style-name="Visited_20_Internet_20_Link">Eglise Saint Sulpice</text:a> is one of the most significant churches in Paris, located in the 6th Arrondissement. Construction began in 1646 and continued into the 18th century, resulting in a grand Baroque and Neoclassical architectural masterpiece.</text:p>
            </text:list-item>
            <text:list-item>
              <text:p text:style-name="List_20_1_Content_Last"> <text:a xlink:type="simple" xlink:href="https://parisyank.com/doku.php?id=paris_yank:go:paris:plan:itinerary:ste_chapelle" text:style-name="Internet_20_link" text:visited-style-name="Visited_20_Internet_20_Link">Cathedrale Sainte Chapelle</text:a> <text:a xlink:type="simple" xlink:href="https://www.sainte-chapelle.fr/" text:style-name="Internet_20_link" text:visited-style-name="Visited_20_Internet_20_Link">Sainte-Chapelle</text:a> is a stunning Gothic chapel located within the medieval Palais de la Cité on the Île de la Cité in Paris. It was commissioned by King Louis IX (Saint Louis) and completed in 1248. Originally built to house precious Christian relics, including the Crown of Thorns, Sainte-Chapelle is renowned for its extraordinary stained glass windows and its architectural beauty.</text:p>
            </text:list-item>
          </text:list>
        </text:list-item>
      </text:list>
      <text:h text:style-name="Heading_20_3" text:outline-level="3"><text:bookmark-start text:name="__RefHeading___top_two_art_museums_in_paris_8"/><text:bookmark-start text:name="top_two_art_museums_in_paris"/>Top Two Art Museums in Paris<text:bookmark-end text:name="__RefHeading___top_two_art_museums_in_paris_8"/><text:bookmark-end text:name="top_two_art_museums_in_paris"/></text:h>
      <text:p text:style-name="Text_20_body"><draw:frame draw:style-name="media" draw:name="3" text:anchor-type="as-char" draw:z-index="3" svg:width="" svg:rel-width="100%" svg:height="0cm"><draw:image xlink:href="Pictures/def3af14e503f3d9fb82f612a2bee3d5.svg" xlink:type="simple" xlink:show="embed" xlink:actuate="onLoad"/></draw:frame> recommended</text:p>
      <text:list text:style-name="List_20_1" text:continue-numbering="false">
        <text:list-item>
          <text:p text:style-name="LastListParagraph_List_20_1_Content_First"> <text:a xlink:type="simple" xlink:href="https://www.musee-orangerie.fr/en" text:style-name="Internet_20_link" text:visited-style-name="Visited_20_Internet_20_Link">L'Orangerie</text:a> - one of my top favorites. The grand attraction are the  Murals of Claude Monet, “Water Lilies.” Don't miss the underground exhibitions. They are quite special.</text:p>
        </text:list-item>
      </text:list>
      <text:list text:style-name="List_20_1" text:continue-numbering="false">
        <text:list-item>
          <text:p text:style-name="LastListParagraph_List_20_1_Content_First"> <text:a xlink:type="simple" xlink:href="https://www.musee-orsay.fr/en" text:style-name="Internet_20_link" text:visited-style-name="Visited_20_Internet_20_Link">Musée d'Orsay</text:a> - one of my two favorite museums in Paris. Certainly not a “hidden gem” but the works are magnificent. Take the elevators up to the top floor to enjoy the impressionist paintings and slowly work your way down the the awesome sculptures.</text:p>
        </text:list-item>
      </text:list>
      <text:h text:style-name="Heading_20_3" text:outline-level="3"><text:bookmark-start text:name="__RefHeading___the_best_of_the_rest_9"/><text:bookmark-start text:name="the_best_of_the_rest"/>The Best of the Rest<text:bookmark-end text:name="__RefHeading___the_best_of_the_rest_9"/><text:bookmark-end text:name="the_best_of_the_rest"/></text:h>
      <text:list text:style-name="List_20_1" text:continue-numbering="false">
        <text:list-item>
          <text:p text:style-name="LastListParagraph_List_20_1_Content_First"> <text:a xlink:type="simple" xlink:href="https://www.musee-rodin.fr/" text:style-name="Internet_20_link" text:visited-style-name="Visited_20_Internet_20_Link">Le Musée Rodin</text:a> The Musée Rodin Paris, France, is an art museum that was opened in 1919, primarily dedicated to the works of the French sculptor Auguste Rodin. It has two sites: the Hôtel Biron and surrounding grounds in central Paris, as well as just outside Paris at Rodin's old home, the Villa des Brillants at Meudon, Hauts-de-Seine. The collection includes 6,600 sculptures, 8,000 drawings, 8,000 old photographs and 7,000 objets d'art. The museum receives 700,000 visitors annually.</text:p>
        </text:list-item>
      </text:list>
      <text:list text:style-name="List_20_1" text:continue-numbering="false">
        <text:list-item>
          <text:p text:style-name="LastListParagraph_List_20_1_Content_First"> <text:a xlink:type="simple" xlink:href="https://www.petitpalais.paris.fr/en" text:style-name="Internet_20_link" text:visited-style-name="Visited_20_Internet_20_Link">Le Petit Palais</text:a> - a reasonably small museum with a small restaurant, toilets and places to sit on a balcony overseeing a wonderful garden. I would not say that it is a place 'worth a detour' but if you are in the area, do stop and enjoy.</text:p>
        </text:list-item>
      </text:list>
      <text:list text:style-name="List_20_1" text:continue-numbering="false">
        <text:list-item>
          <text:p text:style-name="LastListParagraph_List_20_1_Content_First"> <text:a xlink:type="simple" xlink:href="https://www.louvre.fr/en/" text:style-name="Internet_20_link" text:visited-style-name="Visited_20_Internet_20_Link">Musée Louvre</text:a> - Exceptional. You can spend days in this enormous palace. I hesitate to recommend Le Louvre to first time visitors. There is so much to see, and almost certainly, your attention will grow weak after a couple of hours. A visit is very fatiguing and quite confusing because of the enormity. Careful planning is necessary, and plan on a half day to visit.</text:p>
        </text:list-item>
      </text:list>
      <text:list text:style-name="List_20_1" text:continue-numbering="false">
        <text:list-item>
          <text:p text:style-name="LastListParagraph_List_20_1_Content_First"> <text:a xlink:type="simple" xlink:href="https://www.musee-jacquemart-andre.com/en" text:style-name="Internet_20_link" text:visited-style-name="Visited_20_Internet_20_Link">Mussée Jacquemart-André</text:a> The Musée Jacquemart-André has the finest private collection of art works in Paris, combined with the atmosphere of a large nineteenth-century residence. The Jacquemart-André Museum contains collections worthy of the greatest museums: works from the Italian Renaissance, works by great Flemish masters, French works from the 18th century. Short half day visit. The restaurant ambiance is amazing. Food is OK and expensive.</text:p>
        </text:list-item>
      </text:list>
      <text:p text:style-name="Horizontal_20_Line"/>
      <text:h text:style-name="Heading_20_3" text:outline-level="3"><text:bookmark-start text:name="__RefHeading___hours_not_to_do_-_thumbs_down_10"/><text:bookmark-start text:name="hours_not_to_do_-_thumbs_down"/>36 Hours *Not* To Do - Thumbs Down<text:bookmark-end text:name="__RefHeading___hours_not_to_do_-_thumbs_down_10"/><text:bookmark-end text:name="hours_not_to_do_-_thumbs_down"/></text:h>
      <text:list text:style-name="List_20_1" text:continue-numbering="false">
        <text:list-item>
          <text:p text:style-name="LastListParagraph_List_20_1_Content_First"> <text:a xlink:type="simple" xlink:href="https://youtu.be/bkwg4Wg9xJk?feature=shared" text:style-name="Internet_20_link" text:visited-style-name="Visited_20_Internet_20_Link">12 Things Not To Do in Paris</text:a> by a Local</text:p>
        </text:list-item>
      </text:list>
      <text:list text:style-name="List_20_1" text:continue-numbering="false">
        <text:list-item>
          <text:p text:style-name="LastListParagraph_List_20_1_Content_First"> <text:a xlink:type="simple" xlink:href="https://parisyank.com/doku.php?id=paris_yank:go:paris:plan:itinerary:versailles" text:style-name="Internet_20_link" text:visited-style-name="Visited_20_Internet_20_Link">Versailles</text:a> - a magnificent opulent palace, home to King Louis IV and of course Marie Antoinette. Take a train of 1 hour, 1 hour return, stand in line for several hours, stand looking at fancy old stuff, if you become hungry, eat bad food. Basically, a visit to Versailles is one very long day, guaranteed to make you totally wiped out and in need of a full day to recover. Still interested?</text:p>
        </text:list-item>
      </text:list>
      <text:list text:style-name="List_20_1" text:continue-numbering="false">
        <text:list-item>
          <text:p text:style-name="LastListParagraph_List_20_1_Content_First"> <text:span text:style-name="underline">Dinner Cruise on the Seine</text:span> - no. Please do not. Bad food, bad service. Expensive. Why not take a cruise then eat at a good restaurant?</text:p>
        </text:list-item>
      </text:list>
      <text:list text:style-name="List_20_1" text:continue-numbering="false">
        <text:list-item>
          <text:p text:style-name="LastListParagraph_List_20_1_Content_First"> <text:a xlink:type="simple" xlink:href="https://parisyank.com/doku.php?id=paris_yank:go:paris:plan:itinerary:eiffel_tower" text:style-name="Internet_20_link" text:visited-style-name="Visited_20_Internet_20_Link">Eiffel Tower</text:a> - Um. OK. The only way to remotely enjoy is to buy advance tickets online and arrive early. Be prepared to wait, even in a fast lane. I've been there many times and won't go again. Sorry. Oh yeah. August of 2024, it might be closed. Check before buying an online ticket. Information varies.</text:p>
        </text:list-item>
      </text:list>
      <text:list text:style-name="List_20_1" text:continue-numbering="false">
        <text:list-item>
          <text:p text:style-name="LastListParagraph_List_20_1_Content_First"> <text:a xlink:type="simple" xlink:href="https://parisyank.com/doku.php?id=paris_yank:go:paris:plan:itinerary:cabarets_and_night_clubs" text:style-name="Internet_20_link" text:visited-style-name="Visited_20_Internet_20_Link">Cabarets and Night Clubs</text:a> -  [meh. Go if you want]. Iconic Cabarets are <text:a xlink:type="simple" xlink:href="https://www.tiqets.com/en/paris-attractions-c66746/tickets-for-moulin-rouge-p983815/?partner=thefrenchlife" text:style-name="Internet_20_link" text:visited-style-name="Visited_20_Internet_20_Link">Moulin Rouge</text:a>, <text:a xlink:type="simple" xlink:href="https://www.tiqets.com/en/crazy-horse-paris-tickets-l145745/?partner=thefrenchlife" text:style-name="Internet_20_link" text:visited-style-name="Visited_20_Internet_20_Link">Crazy Horse</text:a> or <text:a xlink:type="simple" xlink:href="http://www.lidodeparis.com/" text:style-name="Internet_20_link" text:visited-style-name="Visited_20_Internet_20_Link">Le Lido</text:a>. Fine if you like to watch bare-chested, tall Eastern-European girls dancing around in feather costumes while you eat / drink overpriced offerings. Terrific for graduating male High-School students.</text:p>
        </text:list-item>
      </text:list>
      <text:p text:style-name="Horizontal_20_Line"/>
      <text:h text:style-name="Heading_20_1" text:outline-level="1"><text:bookmark-start text:name="__RefHeading___hourseat_11"/><text:bookmark-start text:name="hourseat"/>36 Hours: Eat<text:bookmark-end text:name="__RefHeading___hourseat_11"/><text:bookmark-end text:name="hourseat"/></text:h>
      <text:p text:style-name="Text_20_body">See a more detailed page <text:a xlink:type="simple" xlink:href="https://parisyank.com/doku.php?id=paris_yank:go:paris:eat:start" text:style-name="Internet_20_link" text:visited-style-name="Visited_20_Internet_20_Link">Eat in Paris</text:a></text:p>
      <text:p text:style-name="Text_20_body"><text:a xlink:type="simple" xlink:href="https://youtu.be/nrDogPTYHM8?feature=shared" text:style-name="Internet_20_link" text:visited-style-name="Visited_20_Internet_20_Link">French Food Tour in PARIS, FRANCE (by a Local)!</text:a></text:p>
      <text:h text:style-name="Heading_20_2" text:outline-level="2"><text:bookmark-start text:name="__RefHeading___creperie_12"/><text:bookmark-start text:name="creperie"/>Crêperie<text:bookmark-end text:name="__RefHeading___creperie_12"/><text:bookmark-end text:name="creperie"/></text:h>
      <text:p text:style-name="Text_20_body"> A crêperie restaurant is <text:span text:style-name="Strong_20_Emphasis">fabulous for lunch</text:span> and very accessible for visitors. Best crêperies are described here <text:a xlink:type="simple" xlink:href="https://www.timeout.com/paris/en/restaurants/best-creperies-in-paris" text:style-name="Internet_20_link" text:visited-style-name="Visited_20_Internet_20_Link">The 9 best crêperies in Paris</text:a>. Avoid the street crêpe makers because they make many crêpes ahead. If you must go for a street vendor, ask for a fresh crêpe. Tell the guy [usually a guy] that you want to take a photo of him making your crêpe. If he still does not want to make a fresh one, say “desole” and find another who will.</text:p>
      <text:list text:style-name="Numbering_20_1" text:continue-numbering="false">
        <text:list-item>
          <text:p text:style-name="Numbering_20_1_Content_First"> <text:span text:style-name="Strong_20_Emphasis">Une gallette</text:span> - savory buckwheat 'pancake' such as a gallette complète, traditional with ham and egg.</text:p>
        </text:list-item>
        <text:list-item>
          <text:p text:style-name="Numbering_20_1_Content"> <text:span text:style-name="Strong_20_Emphasis">Une crêpe</text:span> - an eggy sweet and a simple [my favorite is une crêpe au citron] or fancy with whipped cream and chocolate.</text:p>
        </text:list-item>
        <text:list-item>
          <text:p text:style-name="Numbering_20_1_Content_Last"> <text:span text:style-name="Strong_20_Emphasis">A bottle of cidre brut</text:span> for two [don't worry, it contains alcohol but about as much as beer]. Cidre is served in traditional handmade ceramic bowls or cups.</text:p>
        </text:list-item>
      </text:list>
      <text:h text:style-name="Heading_20_2" text:outline-level="2"><text:bookmark-start text:name="__RefHeading___traditional_french_bistro_13"/><text:bookmark-start text:name="traditional_french_bistro"/>Traditional French Bistro<text:bookmark-end text:name="__RefHeading___traditional_french_bistro_13"/><text:bookmark-end text:name="traditional_french_bistro"/></text:h>
      <text:p text:style-name="Text_20_body"><text:a xlink:type="simple" xlink:href="https://www.pariseater.com/restaurants/best-bistros-in-paris-read-before-you-travel/" text:style-name="Internet_20_link" text:visited-style-name="Visited_20_Internet_20_Link">Best Bistros in Paris in 2024</text:a>. Traditional Bistros server “French Home Food” that follow a traditional formula. It is not [usually] innovative cuisine but for a visitor –&gt; <text:span text:style-name="Strong_20_Emphasis">Traditional French Bistros</text:span> are must try… like these <text:a xlink:type="simple" xlink:href="https://youtu.be/vW1gVfBdgGw?feature=shared" text:style-name="Internet_20_link" text:visited-style-name="Visited_20_Internet_20_Link">Top 5 Bistros in Paris You Need To Try! (Where Locals Eat)</text:a></text:p>
      <text:h text:style-name="Heading_20_2" text:outline-level="2"><text:bookmark-start text:name="__RefHeading___boulangerie_patisserie_14"/><text:bookmark-start text:name="boulangerie_patisserie"/>Boulangerie / Pâtisserie<text:bookmark-end text:name="__RefHeading___boulangerie_patisserie_14"/><text:bookmark-end text:name="boulangerie_patisserie"/></text:h>
      <text:list text:style-name="List_20_1" text:continue-numbering="false">
        <text:list-item>
          <text:p text:style-name="List_20_1_Content_First"> Macaron - French macarons are tiny, expensive and the most delicious flavor bite that will forever remind you of your stay in Paris. Many Pâtisseries have them, but the top ten places are here.</text:p>
        </text:list-item>
        <text:list-item>
          <text:p text:style-name="List_20_1_Content_Last"> <text:a xlink:type="simple" xlink:href="https://www.facebook.com/maisonthevenin/" text:style-name="Internet_20_link" text:visited-style-name="Visited_20_Internet_20_Link">Boulangerie / Patisserie Maison Thevenin</text:a></text:p>
        </text:list-item>
      </text:list>
      <text:h text:style-name="Heading_20_2" text:outline-level="2"><text:bookmark-start text:name="__RefHeading___bouillon_15"/><text:bookmark-start text:name="bouillon"/>Bouillon<text:bookmark-end text:name="__RefHeading___bouillon_15"/><text:bookmark-end text:name="bouillon"/></text:h>
      <text:p text:style-name="Text_20_body">A <text:a xlink:type="simple" xlink:href="https://parisyank.com/doku.php?id=paris_yank:go:paris:eat:restaurants:bouillon" text:style-name="Internet_20_link" text:visited-style-name="Visited_20_Internet_20_Link">Bouillon Restaurant</text:a> originated as an affordable eatery with huge cauldrons of soup and broth. Bouillons were very popular at the turn of the 19th Century and reflect architecture and installations of that time, such as Art Nouveau. An example is the excellent <text:a xlink:type="simple" xlink:href="https://parisyank.com/doku.php?id=paris_yank:go:paris:plan:itinerary:bouillon_racine" text:style-name="Internet_20_link" text:visited-style-name="Visited_20_Internet_20_Link">Bouillon Racine</text:a> in the 6th Arrondissement.</text:p>
      <text:h text:style-name="Heading_20_2" text:outline-level="2"><text:bookmark-start text:name="__RefHeading___traditional_cafe_16"/><text:bookmark-start text:name="traditional_cafe"/>Traditional Café<text:bookmark-end text:name="__RefHeading___traditional_cafe_16"/><text:bookmark-end text:name="traditional_cafe"/></text:h>
      <text:h text:style-name="Heading_20_3" text:outline-level="3"><text:bookmark-start text:name="__RefHeading___breakfast_17"/><text:bookmark-start text:name="breakfast"/>Breakfast<text:bookmark-end text:name="__RefHeading___breakfast_17"/><text:bookmark-end text:name="breakfast"/></text:h>
      <text:list text:style-name="List_20_1" text:continue-numbering="false">
        <text:list-item>
          <text:p text:style-name="LastListParagraph_List_20_1_Content_First"> <text:a xlink:type="simple" xlink:href="https://www.facebook.com/maisonthevenin/" text:style-name="Internet_20_link" text:visited-style-name="Visited_20_Internet_20_Link">Boulangerie / Patisserie Maison Thevenin</text:a> - Choose a <text:a xlink:type="simple" xlink:href="https://parisyank.com/doku.php?id=paris_yank:go:paris:plan:itinerary:crossant" text:style-name="Internet_20_link" text:visited-style-name="Visited_20_Internet_20_Link">Crossant</text:a> and a couple <text:a xlink:type="simple" xlink:href="https://parisyank.com/doku.php?id=paris_yank:go:paris:plan:itinerary:macarons" text:style-name="Internet_20_link" text:visited-style-name="Visited_20_Internet_20_Link">Macarons</text:a></text:p>
        </text:list-item>
      </text:list>
      <text:h text:style-name="Heading_20_3" text:outline-level="3"><text:bookmark-start text:name="__RefHeading___afternoon_apero_or_lunch_18"/><text:bookmark-start text:name="afternoon_apero_or_lunch"/>Afternoon Apéro or Lunch<text:bookmark-end text:name="__RefHeading___afternoon_apero_or_lunch_18"/><text:bookmark-end text:name="afternoon_apero_or_lunch"/></text:h>
      <text:list text:style-name="List_20_1" text:continue-numbering="false">
        <text:list-item>
          <text:p text:style-name="LastListParagraph_List_20_1_Content_First"> <text:a xlink:type="simple" xlink:href="https://restaurantguru.com/LHorizon-Paris-2" text:style-name="Internet_20_link" text:visited-style-name="Visited_20_Internet_20_Link">l'Horizon Cafe</text:a> - Saint Placide</text:p>
        </text:list-item>
      </text:list>
      <text:list text:style-name="List_20_1" text:continue-numbering="false">
        <text:list-item>
          <text:p text:style-name="LastListParagraph_List_20_1_Content_First"> <text:a xlink:type="simple" xlink:href="https://letraitdunion-paris.fr/fr" text:style-name="Internet_20_link" text:visited-style-name="Visited_20_Internet_20_Link">Le Trait d'Union</text:a> - Saint Placide</text:p>
        </text:list-item>
      </text:list>
      <text:list text:style-name="List_20_1" text:continue-numbering="false">
        <text:list-item>
          <text:p text:style-name="LastListParagraph_List_20_1_Content_First"> <text:a xlink:type="simple" xlink:href="https://www.lenemrodparis.com/" text:style-name="Internet_20_link" text:visited-style-name="Visited_20_Internet_20_Link">Le Nemrod Paris</text:a> - Saint Placide &amp; rue Cherche-Midi]] One hears that famous French movie stars who live on trendy rue Cherche-Midi, frequent this café.</text:p>
        </text:list-item>
      </text:list>
      <text:h text:style-name="Heading_20_2" text:outline-level="2"><text:bookmark-start text:name="__RefHeading___a_real_bar_a_vin_19"/><text:bookmark-start text:name="a_real_bar_a_vin"/>A *Real* Bar à Vin<text:bookmark-end text:name="__RefHeading___a_real_bar_a_vin_19"/><text:bookmark-end text:name="a_real_bar_a_vin"/></text:h>
      <text:p text:style-name="Text_20_body">A Parisian visit would not be complete without a sampling of wine with the perfect accompaniments. Here is a simple guide to a <text:a xlink:type="simple" xlink:href="https://parisyank.com/doku.php?id=paris_yank:go:paris:plan:itinerary:bar_vin" text:style-name="Internet_20_link" text:visited-style-name="Visited_20_Internet_20_Link">Bar à Vin in Paris</text:a> plus a few solid suggestions</text:p>
      <text:p text:style-name="Horizontal_20_Line"/>
      <text:h text:style-name="Heading_20_1" text:outline-level="1"><text:bookmark-start text:name="__RefHeading___hourssleep_20"/><text:bookmark-start text:name="hourssleep"/>36 Hours: Sleep<text:bookmark-end text:name="__RefHeading___hourssleep_20"/><text:bookmark-end text:name="hourssleep"/></text:h>
      <text:p text:style-name="Text_20_body">Places to stay tend to be expensive near tourist attractions, less costly farther away. But consider time on transport if you stay far from the center of Paris. You could spend more than one hour per day of your precious time on the metro. Hmmm.</text:p>
      <text:p text:style-name="Text_20_body"><draw:frame draw:style-name="media" draw:name="4" text:anchor-type="as-char" draw:z-index="4" svg:width="" svg:rel-width="100%" svg:height="0cm"><draw:image xlink:href="Pictures/3648be9b41f1d01a0771857a6718ebfc.svg" xlink:type="simple" xlink:show="embed" xlink:actuate="onLoad"/></draw:frame> Specific recommendations are difficult to make. Hotels vary and short-term rentals vary.</text:p>
      <text:p text:style-name="Text_20_body"><draw:frame draw:style-name="media" draw:name="5" text:anchor-type="as-char" draw:z-index="5" svg:width="" svg:rel-width="100%" svg:height="0cm"><draw:image xlink:href="Pictures/4331f3871a50c690d82c8b886a393265.svg" xlink:type="simple" xlink:show="embed" xlink:actuate="onLoad"/></draw:frame> Be sure to book your place to stay well in advance for the summer of 2024. There are rumors that there are more openings this summer of 2024 but let's not take the risk, eh?</text:p>
      <text:p text:style-name="Text_20_body">Certainly there are great and not so great places to stay in Paris. Let's explore…</text:p>
      <text:list text:style-name="List_20_1" text:continue-numbering="false">
        <text:list-item>
          <text:p text:style-name="List_20_1_Content_First"> <text:a xlink:type="simple" xlink:href="https://youtu.be/aGXFus6HfzE?feature=shared" text:style-name="Internet_20_link" text:visited-style-name="Visited_20_Internet_20_Link">Where to Stay in Paris: Guide to the Top 10 Best Areas</text:a></text:p>
        </text:list-item>
        <text:list-item>
          <text:p text:style-name="List_20_1_Content"> <text:a xlink:type="simple" xlink:href="https://youtu.be/zpJoFTnjdM8?feature=shared" text:style-name="Internet_20_link" text:visited-style-name="Visited_20_Internet_20_Link">The Best Places to Stay in Paris France</text:a></text:p>
        </text:list-item>
        <text:list-item>
          <text:p text:style-name="List_20_1_Content_Last"> <text:a xlink:type="simple" xlink:href="https://youtu.be/sVsmssdhYU8?feature=shared" text:style-name="Internet_20_link" text:visited-style-name="Visited_20_Internet_20_Link">Where to stay in Paris: the 5 BEST neighborhoods</text:a></text:p>
        </text:list-item>
      </text:list>
      <text:list text:style-name="List_20_1" text:continue-numbering="false">
        <text:list-item>
          <text:p text:style-name="LastListParagraph_List_20_1_Content_First"> <text:a xlink:type="simple" xlink:href="https://youtu.be/7cWQRrm3EDw?feature=shared" text:style-name="Internet_20_link" text:visited-style-name="Visited_20_Internet_20_Link">Where to Stay in Paris: Best &amp; Worst Areas (by a Local)!</text:a> When Lucile says “Stay in Paris” I think she means “Live in Paris”</text:p>
        </text:list-item>
      </text:list>
      <text:p text:style-name="Horizontal_20_Line"/>
      <text:h text:style-name="Heading_20_1" text:outline-level="1"><text:bookmark-start text:name="__RefHeading___stay_on_the_left_bank_21"/><text:bookmark-start text:name="stay_on_the_left_bank"/>Stay on the Left Bank<text:bookmark-end text:name="__RefHeading___stay_on_the_left_bank_21"/><text:bookmark-end text:name="stay_on_the_left_bank"/></text:h>
      <text:h text:style-name="Heading_20_2" text:outline-level="2"><text:bookmark-start text:name="__RefHeading___where_to_stay_in_paris_left_bank_and_why_22"/><text:bookmark-start text:name="where_to_stay_in_paris_left_bank_and_why"/>Where to Stay in Paris Left Bank and Why<text:bookmark-end text:name="__RefHeading___where_to_stay_in_paris_left_bank_and_why_22"/><text:bookmark-end text:name="where_to_stay_in_paris_left_bank_and_why"/></text:h>
      <text:p text:style-name="Text_20_body">Staying in the Left Bank (Rive Gauche) of Paris offers a charming and culturally rich experience, with a distinct ambiance compared to the Right Bank. Known for its artistic and intellectual history, the Left Bank is home to numerous landmarks, cozy cafes, and vibrant neighborhoods. Here are some key areas to consider and why they might be perfect for your stay:</text:p>
      <text:h text:style-name="Heading_20_2" text:outline-level="2"><text:bookmark-start text:name="__RefHeading___saint-germain-des-pres_23"/><text:bookmark-start text:name="saint-germain-des-pres"/>Saint-Germain-des-Prés<text:bookmark-end text:name="__RefHeading___saint-germain-des-pres_23"/><text:bookmark-end text:name="saint-germain-des-pres"/></text:h>
      <text:p text:style-name="Text_20_body"><text:span text:style-name="Strong_20_Emphasis">Why Stay Here:</text:span> <draw:frame draw:style-name="media" draw:name="6" text:anchor-type="as-char" draw:z-index="6" svg:width="" svg:rel-width="100%" svg:height="0cm"><draw:image xlink:href="Pictures/4331f3871a50c690d82c8b886a393265.svg" xlink:type="simple" xlink:show="embed" xlink:actuate="onLoad"/></draw:frame> recommended</text:p>
      <text:list text:style-name="List_20_1" text:continue-numbering="false">
        <text:list-item>
          <text:p text:style-name="List_20_1_Content_First"> <text:span text:style-name="Strong_20_Emphasis">Historic and Cultural Significance:</text:span> Saint-Germain-des-Prés is synonymous with Parisian intellectual life. It was once the hub of writers, philosophers, and artists, including Sartre, Beauvoir, and Hemingway.</text:p>
        </text:list-item>
        <text:list-item>
          <text:p text:style-name="List_20_1_Content"> <text:span text:style-name="Strong_20_Emphasis">Cafes and Boutiques:</text:span> Famous cafes like Café de Flore and Les Deux Magots offer a quintessential Parisian experience. The area is also dotted with chic boutiques, art galleries, and antique shops.</text:p>
        </text:list-item>
        <text:list-item>
          <text:p text:style-name="List_20_1_Content_Last"> <text:span text:style-name="Strong_20_Emphasis">Landmarks:</text:span> Close to the Abbey of Saint-Germain-des-Prés, one of the oldest churches in Paris, and the beautiful Luxembourg Gardens.</text:p>
        </text:list-item>
      </text:list>
      <text:h text:style-name="Heading_20_2" text:outline-level="2"><text:bookmark-start text:name="__RefHeading___latin_quarter_quartier_latin_24"/><text:bookmark-start text:name="latin_quarter_quartier_latin"/>Latin Quarter (Quartier Latin)<text:bookmark-end text:name="__RefHeading___latin_quarter_quartier_latin_24"/><text:bookmark-end text:name="latin_quarter_quartier_latin"/></text:h>
      <text:p text:style-name="Text_20_body"><text:span text:style-name="Strong_20_Emphasis">Why Stay Here:</text:span> <draw:frame draw:style-name="media" draw:name="7" text:anchor-type="as-char" draw:z-index="7" svg:width="" svg:rel-width="100%" svg:height="0cm"><draw:image xlink:href="Pictures/4331f3871a50c690d82c8b886a393265.svg" xlink:type="simple" xlink:show="embed" xlink:actuate="onLoad"/></draw:frame> recommended but expensive <draw:frame draw:style-name="media" draw:name="8" text:anchor-type="as-char" draw:z-index="8" svg:width="" svg:rel-width="100%" svg:height="0cm"><draw:image xlink:href="Pictures/abb74cedd648d3532d5901695991e1f5.svg" xlink:type="simple" xlink:show="embed" xlink:actuate="onLoad"/></draw:frame></text:p>
      <text:list text:style-name="List_20_1" text:continue-numbering="false">
        <text:list-item>
          <text:p text:style-name="List_20_1_Content_First"> <text:span text:style-name="Strong_20_Emphasis">Vibrant and Youthful Atmosphere:</text:span> Home to the Sorbonne University, the Latin Quarter has a lively student population, adding a youthful and dynamic vibe.</text:p>
        </text:list-item>
        <text:list-item>
          <text:p text:style-name="List_20_1_Content"> <text:span text:style-name="Strong_20_Emphasis">Historical Sites:</text:span> Visit the Pantheon, the Cluny Museum, and the stunning Saint-Étienne-du-Mont church. The area’s medieval streets are perfect for wandering and discovering hidden gems.</text:p>
        </text:list-item>
        <text:list-item>
          <text:p text:style-name="List_20_1_Content_Last"> <text:span text:style-name="Strong_20_Emphasis">Cafes and Bookstores:</text:span> The Latin Quarter boasts numerous cafes, bookstores like the iconic Shakespeare and Company, and an eclectic mix of restaurants.</text:p>
        </text:list-item>
      </text:list>
      <text:h text:style-name="Heading_20_2" text:outline-level="2"><text:bookmark-start text:name="__RefHeading___montparnasse_25"/><text:bookmark-start text:name="montparnasse"/>Montparnasse<text:bookmark-end text:name="__RefHeading___montparnasse_25"/><text:bookmark-end text:name="montparnasse"/></text:h>
      <text:p text:style-name="Text_20_body"><text:span text:style-name="Strong_20_Emphasis">Why Stay Here:</text:span></text:p>
      <text:list text:style-name="List_20_1" text:continue-numbering="false">
        <text:list-item>
          <text:p text:style-name="List_20_1_Content_First"> <text:span text:style-name="Strong_20_Emphasis">Artistic Heritage:</text:span> Montparnasse was the heart of the Parisian art scene in the early 20th century, frequented by artists like Picasso, Modigliani, and Chagall.</text:p>
        </text:list-item>
        <text:list-item>
          <text:p text:style-name="List_20_1_Content"> <text:span text:style-name="Strong_20_Emphasis">Skyscraper Views:</text:span> The Montparnasse Tower offers panoramic views of Paris, including the Eiffel Tower.</text:p>
        </text:list-item>
        <text:list-item>
          <text:p text:style-name="List_20_1_Content_Last"> <text:span text:style-name="Strong_20_Emphasis">Transportation Hub:</text:span> Montparnasse is well-connected, with the Gare Montparnasse train station providing easy access to other parts of Paris and beyond.</text:p>
        </text:list-item>
      </text:list>
      <text:h text:style-name="Heading_20_2" text:outline-level="2"><text:bookmark-start text:name="__RefHeading___rue_mouffetard_and_place_monge_26"/><text:bookmark-start text:name="rue_mouffetard_and_place_monge"/>Rue Mouffetard and Place Monge<text:bookmark-end text:name="__RefHeading___rue_mouffetard_and_place_monge_26"/><text:bookmark-end text:name="rue_mouffetard_and_place_monge"/></text:h>
      <text:p text:style-name="Text_20_body"><text:span text:style-name="Strong_20_Emphasis">Why Stay Here:</text:span></text:p>
      <text:list text:style-name="List_20_1" text:continue-numbering="false">
        <text:list-item>
          <text:p text:style-name="List_20_1_Content_First"> <text:span text:style-name="Strong_20_Emphasis">Market Street:</text:span> Rue Mouffetard is a charming, narrow street with a lively market, offering fresh produce, cheese, and baked goods. It’s one of the oldest streets in Paris, retaining its historical charm.</text:p>
        </text:list-item>
        <text:list-item>
          <text:p text:style-name="List_20_1_Content_Last"> <text:span text:style-name="Strong_20_Emphasis">Quaint and Cozy:</text:span> The area around Place Monge is quieter and offers a village-like atmosphere within the city, with plenty of cafes and small shops.</text:p>
        </text:list-item>
      </text:list>
      <text:h text:style-name="Heading_20_2" text:outline-level="2"><text:bookmark-start text:name="__RefHeading___odeon_and_luxembourg_27"/><text:bookmark-start text:name="odeon_and_luxembourg"/>Odéon and Luxembourg<text:bookmark-end text:name="__RefHeading___odeon_and_luxembourg_27"/><text:bookmark-end text:name="odeon_and_luxembourg"/></text:h>
      <text:p text:style-name="Text_20_body"><text:span text:style-name="Strong_20_Emphasis">Why Stay Here:</text:span></text:p>
      <text:list text:style-name="List_20_1" text:continue-numbering="false">
        <text:list-item>
          <text:p text:style-name="List_20_1_Content_First"> <text:span text:style-name="Strong_20_Emphasis">Luxembourg Gardens:</text:span> Staying near the Luxembourg Gardens provides easy access to one of Paris’s most beautiful parks, perfect for leisurely strolls and picnics.</text:p>
        </text:list-item>
        <text:list-item>
          <text:p text:style-name="List_20_1_Content"> <text:span text:style-name="Strong_20_Emphasis">Cultural Venues:</text:span> Close to the Odéon-Théâtre de l'Europe, a prominent theater in Paris, and the Senate housed in the Luxembourg Palace.</text:p>
        </text:list-item>
        <text:list-item>
          <text:p text:style-name="List_20_1_Content_Last"> <text:span text:style-name="Strong_20_Emphasis">Elegant Surroundings:</text:span> The area is known for its elegant architecture, charming streets, and a mix of high-end shops and cafes.</text:p>
        </text:list-item>
      </text:list>
      <text:h text:style-name="Heading_20_2" text:outline-level="2"><text:bookmark-start text:name="__RefHeading___th_arrondissement_near_the_eiffel_tower_28"/><text:bookmark-start text:name="th_arrondissement_near_the_eiffel_tower"/>7th Arrondissement (near the Eiffel Tower)<text:bookmark-end text:name="__RefHeading___th_arrondissement_near_the_eiffel_tower_28"/><text:bookmark-end text:name="th_arrondissement_near_the_eiffel_tower"/></text:h>
      <text:p text:style-name="Text_20_body"><text:span text:style-name="Strong_20_Emphasis">Why Stay Here:</text:span></text:p>
      <text:list text:style-name="List_20_1" text:continue-numbering="false">
        <text:list-item>
          <text:p text:style-name="List_20_1_Content_First"> <text:span text:style-name="Strong_20_Emphasis">Iconic Views:</text:span> Proximity to the Eiffel Tower and Champ de Mars park makes this area popular for its stunning views and leisurely walks.</text:p>
        </text:list-item>
        <text:list-item>
          <text:p text:style-name="List_20_1_Content"> <text:span text:style-name="Strong_20_Emphasis">Museums and Monuments:</text:span> Visit the Musée d'Orsay, Les Invalides, and the Rodin Museum.</text:p>
        </text:list-item>
        <text:list-item>
          <text:p text:style-name="List_20_1_Content_Last"> <text:span text:style-name="Strong_20_Emphasis">Upscale and Quiet:</text:span> The 7th Arrondissement is more residential and upscale, offering a quieter stay with a touch of luxury.</text:p>
        </text:list-item>
      </text:list>
      <text:h text:style-name="Heading_20_2" text:outline-level="2"><text:bookmark-start text:name="__RefHeading___conclusion_29"/><text:bookmark-start text:name="conclusion"/>Conclusion<text:bookmark-end text:name="__RefHeading___conclusion_29"/><text:bookmark-end text:name="conclusion"/></text:h>
      <text:p text:style-name="Text_20_body">Staying on the Left Bank of Paris immerses you in a blend of history, culture, and vibrant city life. Whether you prefer the historic charm of Saint-Germain-des-Prés, the youthful energy of the Latin Quarter, the artistic legacy of Montparnasse, the market bustle of Rue Mouffetard, the elegance around Luxembourg, or the iconic sights near the Eiffel Tower, the Left Bank offers a variety of neighborhoods to suit different tastes and preferences. Each area provides a unique experience, making your stay in Paris truly memorable.</text:p>
      <text:p text:style-name="Horizontal_20_Line"/>
      <text:p text:style-name="Text_20_body">Stay on the Right Bank for a 36 Hour visit to Paris</text:p>
      <text:p text:style-name="Text_20_body">Staying on the Right Bank (Rive Droite) of Paris offers a vibrant and diverse experience, with a mix of historical landmarks, upscale shopping, and lively neighborhoods. The Right Bank is known for its iconic attractions and bustling atmosphere. Here are some key areas to consider and why they might be perfect for your stay:</text:p>
      <text:p text:style-name="Text_20_body"><text:span text:style-name="Strong_20_Emphasis">Why Stay Here:</text:span> <draw:frame draw:style-name="media" draw:name="9" text:anchor-type="as-char" draw:z-index="9" svg:width="" svg:rel-width="100%" svg:height="0cm"><draw:image xlink:href="Pictures/4331f3871a50c690d82c8b886a393265.svg" xlink:type="simple" xlink:show="embed" xlink:actuate="onLoad"/></draw:frame> excellent. Try the northern Marais.</text:p>
      <text:list text:style-name="List_20_1" text:continue-numbering="false">
        <text:list-item>
          <text:p text:style-name="List_20_1_Content_First"> <text:span text:style-name="Strong_20_Emphasis">Historic and Trendy:</text:span> Le Marais is one of Paris’s oldest districts, known for its well-preserved medieval architecture and trendy vibe. It's a lively area with a rich history.</text:p>
        </text:list-item>
        <text:list-item>
          <text:p text:style-name="List_20_1_Content"> <text:span text:style-name="Strong_20_Emphasis">Cultural Diversity:</text:span> The neighborhood is home to a mix of communities, including a significant Jewish quarter, LGBTQ+ friendly areas, and chic boutiques and cafes.</text:p>
        </text:list-item>
        <text:list-item>
          <text:p text:style-name="List_20_1_Content_Last"> <text:span text:style-name="Strong_20_Emphasis">Museums and Galleries:</text:span> Visit the Picasso Museum, the Carnavalet Museum, and numerous art galleries. The area is also known for its hidden courtyards and historic mansions.</text:p>
        </text:list-item>
      </text:list>
      <text:p text:style-name="Text_20_body"><text:span text:style-name="Strong_20_Emphasis">Why Stay Here:</text:span></text:p>
      <text:list text:style-name="List_20_1" text:continue-numbering="false">
        <text:list-item>
          <text:p text:style-name="List_20_1_Content_First"> <text:span text:style-name="Strong_20_Emphasis">Iconic Boulevard:</text:span> The Champs-Élysées is one of the most famous streets in the world, lined with theaters, cafes, luxury shops, and the Arc de Triomphe at its western end.</text:p>
        </text:list-item>
        <text:list-item>
          <text:p text:style-name="List_20_1_Content"> <text:span text:style-name="Strong_20_Emphasis">Luxury and Elegance:</text:span> The 8th Arrondissement is home to high-end hotels, luxury boutiques, and fine dining establishments.</text:p>
        </text:list-item>
        <text:list-item>
          <text:p text:style-name="List_20_1_Content_Last"> <text:span text:style-name="Strong_20_Emphasis">Cultural Landmarks:</text:span> Visit the Grand Palais, Petit Palais, and the beautiful Parc Monceau. It's also close to the Élysée Palace, the official residence of the French President.</text:p>
        </text:list-item>
      </text:list>
      <text:p text:style-name="Text_20_body"><text:span text:style-name="Strong_20_Emphasis">Why Stay Here:</text:span></text:p>
      <text:list text:style-name="List_20_1" text:continue-numbering="false">
        <text:list-item>
          <text:p text:style-name="List_20_1_Content_First"> <text:span text:style-name="Strong_20_Emphasis">Artistic Heritage:</text:span> Montmartre is famous for its bohemian history and as a haven for artists like Picasso, Van Gogh, and Toulouse-Lautrec.</text:p>
        </text:list-item>
        <text:list-item>
          <text:p text:style-name="List_20_1_Content"> <text:span text:style-name="Strong_20_Emphasis">Iconic Landmarks:</text:span> The Sacré-Cœur Basilica offers stunning views of Paris, and the Place du Tertre is known for its street artists and vibrant atmosphere.</text:p>
        </text:list-item>
        <text:list-item>
          <text:p text:style-name="List_20_1_Content_Last"> <text:span text:style-name="Strong_20_Emphasis">Charming Streets:</text:span> Wander through the cobblestone streets, enjoy the quaint cafes, and visit the unique museums like the Espace Dalí.</text:p>
        </text:list-item>
      </text:list>
      <text:p text:style-name="Text_20_body"><text:span text:style-name="Strong_20_Emphasis">Why Stay Here:</text:span></text:p>
      <text:list text:style-name="List_20_1" text:continue-numbering="false">
        <text:list-item>
          <text:p text:style-name="List_20_1_Content_First"> <text:span text:style-name="Strong_20_Emphasis">Cultural Heart:</text:span> Staying near the Louvre puts you in the heart of Paris’s cultural scene, with the Louvre Museum, the Palais Royal, and the Tuileries Garden within walking distance.</text:p>
        </text:list-item>
        <text:list-item>
          <text:p text:style-name="List_20_1_Content"> <text:span text:style-name="Strong_20_Emphasis">Elegant and Central:</text:span> The area is elegant and central, providing easy access to other major attractions, including the Seine River and the Île de la Cité.</text:p>
        </text:list-item>
        <text:list-item>
          <text:p text:style-name="List_20_1_Content_Last"> <text:span text:style-name="Strong_20_Emphasis">Shopping and Dining:</text:span> High-end shopping along Rue Saint-Honoré and numerous fine dining options are available.</text:p>
        </text:list-item>
      </text:list>
      <text:p text:style-name="Text_20_body"><text:span text:style-name="Strong_20_Emphasis">Why Stay Here:</text:span></text:p>
      <text:list text:style-name="List_20_1" text:continue-numbering="false">
        <text:list-item>
          <text:p text:style-name="List_20_1_Content_First"> <text:span text:style-name="Strong_20_Emphasis">Entertainment Hub:</text:span> The area around the Opéra Garnier is bustling with theaters, music halls, and cinemas. It's a lively part of the city known for its vibrant nightlife.</text:p>
        </text:list-item>
        <text:list-item>
          <text:p text:style-name="List_20_1_Content"> <text:span text:style-name="Strong_20_Emphasis">Shopping District:</text:span> Home to the famous department stores Galeries Lafayette and Printemps, perfect for shopping enthusiasts.</text:p>
        </text:list-item>
        <text:list-item>
          <text:p text:style-name="List_20_1_Content_Last"> <text:span text:style-name="Strong_20_Emphasis">Historic Buildings:</text:span> The area features stunning 19th-century architecture and grand boulevards, adding to its charm and elegance.</text:p>
        </text:list-item>
      </text:list>
      <text:p text:style-name="Text_20_body"><text:span text:style-name="Strong_20_Emphasis">Why Stay Here:</text:span></text:p>
      <text:list text:style-name="List_20_1" text:continue-numbering="false">
        <text:list-item>
          <text:p text:style-name="List_20_1_Content_First"> <text:span text:style-name="Strong_20_Emphasis">Historic Significance:</text:span> The Bastille area is historically significant, known for the Bastille prison, a key site of the French Revolution.</text:p>
        </text:list-item>
        <text:list-item>
          <text:p text:style-name="List_20_1_Content"> <text:span text:style-name="Strong_20_Emphasis">Vibrant and Trendy:</text:span> Today, it’s a trendy neighborhood with a lively nightlife, numerous bars, restaurants, and clubs.</text:p>
        </text:list-item>
        <text:list-item>
          <text:p text:style-name="List_20_1_Content_Last"> <text:span text:style-name="Strong_20_Emphasis">Artisan Shops:</text:span> The nearby Faubourg Saint-Antoine is famous for its artisan workshops and furniture shops, reflecting the area’s traditional craftsmanship.</text:p>
        </text:list-item>
      </text:list>
      <text:p text:style-name="Horizontal_20_Line"/>
      <text:h text:style-name="Heading_20_2" text:outline-level="2"><text:bookmark-start text:name="__RefHeading___conclusion_30"/><text:bookmark-start text:name="conclusion1"/>Conclusion<text:bookmark-end text:name="__RefHeading___conclusion_30"/><text:bookmark-end text:name="conclusion1"/></text:h>
      <text:p text:style-name="Text_20_body">Staying on the Right Bank of Paris offers a dynamic blend of history, culture, shopping, and entertainment. Whether you prefer the historic and trendy vibe of Le Marais, the luxury of the Champs-Élysées, the artistic charm of Montmartre, the cultural heart near the Louvre, the entertainment hub around Opéra, or the vibrant nightlife of Bastille, the Right Bank has something to suit every taste and interest. Each area provides a unique Parisian experience, making your stay in the City of Light unforget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07::21:47</meta:creation-date>
    <dc:creator>Generated</dc:creator>
    <dc:date>2026-08-22T07::21:47</dc:date>
    <dc:language>en-US</dc:language>
    <meta:editing-cycles>1</meta:editing-cycles>
    <meta:editing-duration>PT0S</meta:editing-duration>
    <dc:title>paris_yank:go:paris:plan:itinerary:36hours</dc:title>
  </office:meta>
</office:document-meta>
</file>