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paris:plan:itinerary:bar_vin"/><text:bookmark-start text:name="__RefHeading___traditional_parisian_bar_a_vin_1"/><text:bookmark-start text:name="traditional_parisian_bar_a_vin"/>Traditional Parisian Bar à Vin<text:bookmark-end text:name="__RefHeading___traditional_parisian_bar_a_vin_1"/><text:bookmark-end text:name="traditional_parisian_bar_a_vin"/></text:h>
      <text:list text:style-name="List_20_1" text:continue-numbering="false">
        <text:list-item>
          <text:p text:style-name="List_20_1_Content_First"> <text:span text:style-name="Strong_20_Emphasis">Description</text:span>:</text:p>
          <text:list text:style-name="List_20_1">
            <text:list-item>
              <text:p text:style-name="List_20_1_Content_Last"> A traditional French bar à vin, or wine bar, is a cozy and often intimate establishment where patrons can enjoy a wide selection of wines by the glass or bottle. These bars focus on creating a relaxed atmosphere for wine tasting, often accompanied by a menu of small plates or appetizers designed to complement the wine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Menu</text:span>:</text:p>
          <text:list text:style-name="List_20_1">
            <text:list-item>
              <text:p text:style-name="List_20_1_Content"> <text:span text:style-name="Strong_20_Emphasis">Wine Selection</text:span>: The heart of a bar à vin is its wine list, which typically includes a variety of French wines from different regions, such as Bordeaux, Burgundy, Champagne, Rhône, Loire Valley, and Provence.</text:p>
            </text:list-item>
            <text:list-item>
              <text:p text:style-name="List_20_1_Content"> <text:span text:style-name="Strong_20_Emphasis">Small Plates</text:span>: The food menu often features a range of small plates (also known as “tapas” or “assiettes”) that pair well with wine. Common items include:</text:p>
              <text:list text:style-name="List_20_1">
                <text:list-item>
                  <text:p text:style-name="List_20_1_Content"> <text:span text:style-name="Strong_20_Emphasis">Charcuterie</text:span>: A selection of cured meats such as saucisson, pâté, jambon (ham), and rillettes.</text:p>
                </text:list-item>
                <text:list-item>
                  <text:p text:style-name="List_20_1_Content"> <text:span text:style-name="Strong_20_Emphasis">Fromages</text:span>: A variety of cheeses, including options like Brie, Camembert, Roquefort, and Comté.</text:p>
                </text:list-item>
                <text:list-item>
                  <text:p text:style-name="List_20_1_Content"> <text:span text:style-name="Strong_20_Emphasis">Tartines</text:span>: Open-faced sandwiches topped with ingredients like cheese, ham, or smoked salmon.</text:p>
                </text:list-item>
                <text:list-item>
                  <text:p text:style-name="List_20_1_Content"> <text:span text:style-name="Strong_20_Emphasis">Olives and Nuts</text:span>: Simple yet flavorful snacks that pair well with wine.</text:p>
                </text:list-item>
                <text:list-item>
                  <text:p text:style-name="List_20_1_Content"> <text:span text:style-name="Strong_20_Emphasis">Foie Gras</text:span>: Rich, buttery foie gras often served with bread or toast.</text:p>
                </text:list-item>
                <text:list-item>
                  <text:p text:style-name="List_20_1_Content"> <text:span text:style-name="Strong_20_Emphasis">Escargots</text:span>: Snails cooked in garlic and herb butter, a classic French delicacy.</text:p>
                </text:list-item>
                <text:list-item>
                  <text:p text:style-name="List_20_1_Content_Last"> <text:span text:style-name="Strong_20_Emphasis">Quiche and Tarts</text:span>: Savory pastries with fillings like cheese, vegetables, or meat.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Wine</text:span>:</text:p>
          <text:list text:style-name="List_20_1">
            <text:list-item>
              <text:p text:style-name="List_20_1_Content"> <text:span text:style-name="Strong_20_Emphasis">Varieties</text:span>: Expect a diverse range of wines, including red, white, rosé, and sparkling wines. Many bars à vin focus on showcasing wines from small, independent producers and may also offer natural or organic wines.</text:p>
            </text:list-item>
            <text:list-item>
              <text:p text:style-name="List_20_1_Content_Last"> <text:span text:style-name="Strong_20_Emphasis">By the Glass or Bottle</text:span>: Wines are typically available by the glass, half bottle, or full bottle, allowing you to sample different types or share with friends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What to Order and How to Order</text:span>:</text:p>
          <text:list text:style-name="List_20_1">
            <text:list-item>
              <text:p text:style-name="List_20_1_Content"> <text:span text:style-name="Strong_20_Emphasis">Selecting Wine</text:span>: If you're unsure what to order, don't hesitate to ask the server or sommelier for recommendations. Use phrases like “Quel vin recommandez-vous?” (What wine do you recommend?) or “Je cherche un vin rouge/blanc léger/corsé” (I'm looking for a light/full-bodied red/white wine).</text:p>
            </text:list-item>
            <text:list-item>
              <text:p text:style-name="List_20_1_Content"> <text:span text:style-name="Strong_20_Emphasis">Pairing Food</text:span>: For food, consider pairing your wine with a selection of charcuterie and cheeses. For example, you could say “Je voudrais une assiette de charcuterie et de fromages, s'il vous plaît” (I would like a plate of charcuterie and cheeses, please).</text:p>
            </text:list-item>
            <text:list-item>
              <text:p text:style-name="List_20_1_Content_Last"> <text:span text:style-name="Strong_20_Emphasis">Trying New Wines</text:span>: Take advantage of the opportunity to try new and different wines. Many bars à vin offer tasting flights or sampler sets. Ask, “<text:span text:style-name="Emphasis">Avez-vous des dégustations de vin</text:span>?” (Do you have wine tastings?)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rice Range</text:span>:</text:p>
          <text:list text:style-name="List_20_1">
            <text:list-item>
              <text:p text:style-name="List_20_1_Content"> <text:span text:style-name="Strong_20_Emphasis">Low</text:span>: </text:p>
              <text:list text:style-name="List_20_1">
                <text:list-item>
                  <text:p text:style-name="List_20_1_Content"> <text:span text:style-name="Strong_20_Emphasis">Wine</text:span>: 4€ - 8€ per glass</text:p>
                </text:list-item>
                <text:list-item>
                  <text:p text:style-name="List_20_1_Content"> <text:span text:style-name="Strong_20_Emphasis">Small Plates</text:span>: 5€ - 10€ each</text:p>
                </text:list-item>
              </text:list>
            </text:list-item>
            <text:list-item>
              <text:p text:style-name="List_20_1_Content"> <text:span text:style-name="Strong_20_Emphasis">Mid</text:span>: </text:p>
              <text:list text:style-name="List_20_1">
                <text:list-item>
                  <text:p text:style-name="List_20_1_Content"> <text:span text:style-name="Strong_20_Emphasis">Wine</text:span>: 8€ - 15€ per glass, 25€ - 40€ per bottle</text:p>
                </text:list-item>
                <text:list-item>
                  <text:p text:style-name="List_20_1_Content"> <text:span text:style-name="Strong_20_Emphasis">Small Plates</text:span>: 10€ - 15€ each</text:p>
                </text:list-item>
              </text:list>
            </text:list-item>
            <text:list-item>
              <text:p text:style-name="List_20_1_Content"> <text:span text:style-name="Strong_20_Emphasis">High</text:span>: </text:p>
              <text:list text:style-name="List_20_1">
                <text:list-item>
                  <text:p text:style-name="List_20_1_Content"> <text:span text:style-name="Strong_20_Emphasis">Wine</text:span>: 15€ - 25€ per glass, 40€ and above per bottle</text:p>
                </text:list-item>
                <text:list-item>
                  <text:p text:style-name="List_20_1_Content_Last"> <text:span text:style-name="Strong_20_Emphasis">Small Plates</text:span>: 15€ and above each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tmosphere</text:span>:</text:p>
          <text:list text:style-name="List_20_1">
            <text:list-item>
              <text:p text:style-name="List_20_1_Content"> <text:span text:style-name="Strong_20_Emphasis">Cozy and Intimate</text:span>: Traditional bars à vin often have a warm, inviting atmosphere with rustic decor, dim lighting, and comfortable seating.</text:p>
            </text:list-item>
            <text:list-item>
              <text:p text:style-name="List_20_1_Content_Last"> <text:span text:style-name="Strong_20_Emphasis">Friendly Service</text:span>: Staff are usually knowledgeable and passionate about wine, eager to help you discover new favorites.</text:p>
            </text:list-item>
          </text:list>
        </text:list-item>
      </text:list>
      <text:p text:style-name="Text_20_body">Visiting a traditional French bar à vin is a wonderful way to experience the country's rich wine culture. Take your time to savor the wines, enjoy the complementary small plates, and immerse yourself in the convivial ambiance.</text:p>
      <text:p text:style-name="Horizontal_20_Line"/>
      <text:h text:style-name="Heading_20_2" text:outline-level="2"><text:bookmark-start text:name="__RefHeading___parisian_bar_a_vin_2"/><text:bookmark-start text:name="parisian_bar_a_vin"/>Parisian Bar à Vin<text:bookmark-end text:name="__RefHeading___parisian_bar_a_vin_2"/><text:bookmark-end text:name="parisian_bar_a_vin"/></text:h>
      <text:h text:style-name="Heading_20_3" text:outline-level="3"><text:bookmark-start text:name="__RefHeading___bars_a_vin_of_exception_3"/><text:bookmark-start text:name="bars_a_vin_of_exception"/>Bars à Vin of Exception<text:bookmark-end text:name="__RefHeading___bars_a_vin_of_exception_3"/><text:bookmark-end text:name="bars_a_vin_of_exception"/></text:h>
      <text:h text:style-name="Heading_20_4" text:outline-level="4"><text:bookmark-start text:name="__RefHeading___dans_le_6e_arrondissement_rive_gauche_de_paris_4"/><text:bookmark-start text:name="dans_le_6e_arrondissement_rive_gauche_de_paris"/>dans le 6e arrondissement (Rive Gauche) de Paris<text:bookmark-end text:name="__RefHeading___dans_le_6e_arrondissement_rive_gauche_de_paris_4"/><text:bookmark-end text:name="dans_le_6e_arrondissement_rive_gauche_de_paris"/></text:h>
      <text:p text:style-name="Text_20_body">Here are some recommendations for the most popular wine bars in Paris' 6th arrondissement (Rive Gauche) :</text:p>
      <text:list text:style-name="List_20_1" text:continue-numbering="false">
        <text:list-item>
          <text:p text:style-name="LastListParagraph_List_20_1_Content_First"> <text:a xlink:type="simple" xlink:href="https://lagrandecremerie-paris.fr/en" text:style-name="Internet_20_link" text:visited-style-name="Visited_20_Internet_20_Link">La Grande Crèmerie</text:a> (8 Rue Grégoire de Tours, 75006 Paris) : Located in the 6th arrondissement of Paris, La Grande Crèmerie is a contemporary wine bar offering a selection of French and international wines, charcuterie, and cheese. The cozy and intimate atmosphere provides a perfect setting for a relaxed evening with friends or a romantic date.</text:p>
        </text:list-item>
      </text:list>
      <text:h text:style-name="Heading_20_4" text:outline-level="4"><text:bookmark-start text:name="__RefHeading___other_honorable_mentions_5"/><text:bookmark-start text:name="other_honorable_mentions"/>Other Honorable Mentions<text:bookmark-end text:name="__RefHeading___other_honorable_mentions_5"/><text:bookmark-end text:name="other_honorable_mentions"/></text:h>
      <text:list text:style-name="List_20_1" text:continue-numbering="false">
        <text:list-item>
          <text:p text:style-name="LastListParagraph_List_20_1_Content_First"> <text:a xlink:type="simple" xlink:href="https://fr.compagniedesvinssurnaturels.com/" text:style-name="Internet_20_link" text:visited-style-name="Visited_20_Internet_20_Link">La Compagnie des Vins Surnaturels</text:a> (12, Rue des Saints-Pères, 75006 Paris) : Located behind the Marché Saint-Germain, this wine bar offers small nooks and crannies for quiet conversation between friend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plato</text:span> (14, Rue des Écoles, 75006 Paris) : This small neighborhood wine bar offers monthly tastings of new wines and mixed platters to share with friend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5::31:29</meta:creation-date>
    <dc:creator>Generated</dc:creator>
    <dc:date>2026-08-23T05::31:29</dc:date>
    <dc:language>en-US</dc:language>
    <meta:editing-cycles>1</meta:editing-cycles>
    <meta:editing-duration>PT0S</meta:editing-duration>
    <dc:title>paris_yank:go:paris:plan:itinerary:bar_vin</dc:title>
  </office:meta>
</office:document-meta>
</file>