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aris_yank:go:paris:plan:itinerary:eglise_st_sulpice"/><text:bookmark-start text:name="__RefHeading___visit_to_eglise_saint-sulpice_1"/><text:bookmark-start text:name="visit_to_eglise_saint-sulpice"/>Visit to Église Saint-Sulpice<text:bookmark-end text:name="__RefHeading___visit_to_eglise_saint-sulpice_1"/><text:bookmark-end text:name="visit_to_eglise_saint-sulpice"/></text:h>
      <text:list text:style-name="List_20_1" text:continue-numbering="false">
        <text:list-item>
          <text:p text:style-name="List_20_1_Content_First"> <text:span text:style-name="Strong_20_Emphasis">Description</text:span>:</text:p>
          <text:list text:style-name="List_20_1">
            <text:list-item>
              <text:p text:style-name="List_20_1_Content_Last"> Église Saint-Sulpice is one of the largest and most significant churches in Paris, located in the 6th Arrondissement. Construction began in 1646 and continued into the 18th century, resulting in a grand Baroque and Neoclassical architectural masterpiece. The church is dedicated to <text:span text:style-name="Emphasis">Sulpitius the Pious</text:span> and is known for its stunning interior, historical significance, and artistic treasures.</text:p>
            </text:list-item>
          </text:list>
        </text:list-item>
      </text:list>
      <text:list text:style-name="List_20_1" text:continue-numbering="false">
        <text:list-item>
          <text:p text:style-name="List_20_1_Content_First"> <text:span text:style-name="Strong_20_Emphasis">History</text:span>:</text:p>
          <text:list text:style-name="List_20_1">
            <text:list-item>
              <text:p text:style-name="List_20_1_Content"> The original church on this site was built in the 13th century but was replaced by the current structure starting in 1646. The construction took over a century, with contributions from several architects, including Christophe Gamard, Daniel Gittard, and Giovanni Servandoni.</text:p>
            </text:list-item>
            <text:list-item>
              <text:p text:style-name="List_20_1_Content"> The church was consecrated in 1745, although its famous twin towers were not completed until later. The south tower remains unfinished to this day.</text:p>
            </text:list-item>
            <text:list-item>
              <text:p text:style-name="List_20_1_Content_Last"> During the French Revolution, the church was heavily damaged and used as a Temple of Victory. It was restored in the 19th century.</text:p>
            </text:list-item>
          </text:list>
        </text:list-item>
      </text:list>
      <text:list text:style-name="List_20_1" text:continue-numbering="false">
        <text:list-item>
          <text:p text:style-name="List_20_1_Content_First"> <text:span text:style-name="Strong_20_Emphasis">Link to The Da Vinci Code</text:span>:</text:p>
          <text:list text:style-name="List_20_1">
            <text:list-item>
              <text:p text:style-name="List_20_1_Content_Last"> Église Saint-Sulpice gained additional fame due to its mention in Dan Brown's novel “The Da Vinci Code”. The novel references the church's gnomon (an astronomical instrument) and suggests it is part of a larger mystery involving hidden secrets and religious conspiracies. While the novel's claims are fictional, the church has since become a popular tourist destination for fans of the book.</text:p>
            </text:list-item>
          </text:list>
        </text:list-item>
      </text:list>
      <text:list text:style-name="List_20_1" text:continue-numbering="false">
        <text:list-item>
          <text:p text:style-name="List_20_1_Content_First"> <text:span text:style-name="Strong_20_Emphasis">Details to Look For</text:span>:</text:p>
          <text:list text:style-name="List_20_1">
            <text:list-item>
              <text:p text:style-name="List_20_1_Content"> <text:span text:style-name="Strong_20_Emphasis">The Facade</text:span>: The church’s impressive facade features two distinct towers and a grand entrance. The south tower, though incomplete, adds a unique aspect to the structure.</text:p>
            </text:list-item>
            <text:list-item>
              <text:p text:style-name="List_20_1_Content"> <text:span text:style-name="Strong_20_Emphasis">Interior</text:span>:</text:p>
              <text:list text:style-name="List_20_1">
                <text:list-item>
                  <text:p text:style-name="List_20_1_Content"> <text:span text:style-name="Strong_20_Emphasis">The Nave</text:span>: A vast, open space with high ceilings, beautiful columns, and intricate decorations.</text:p>
                </text:list-item>
                <text:list-item>
                  <text:p text:style-name="List_20_1_Content"> <text:span text:style-name="Strong_20_Emphasis">The Gnomon</text:span>: An astronomical device used to determine the exact time of the equinoxes and other significant dates. The gnomon consists of an obelisk and a meridian line on the floor of the church. It was installed in the 18th century by the astronomer Henri de Sully.</text:p>
                </text:list-item>
                <text:list-item>
                  <text:p text:style-name="List_20_1_Content"> <text:span text:style-name="Strong_20_Emphasis">Delacroix Frescoes</text:span>: Look for the stunning frescoes by the famous artist Eugène Delacroix, located in the Chapel of the Holy Angels. Notable works include “Jacob Wrestling with the Angel” and “Heliodorus Driven from the Temple”.</text:p>
                </text:list-item>
                <text:list-item>
                  <text:p text:style-name="List_20_1_Content"> <text:span text:style-name="Strong_20_Emphasis">The Great Organ</text:span>: One of the most famous organs in the world, built by Aristide Cavaillé-Coll in the 19th century. The organ boasts 6,588 pipes and is renowned for its rich and powerful sound.</text:p>
                </text:list-item>
                <text:list-item>
                  <text:p text:style-name="List_20_1_Content"> <text:span text:style-name="Strong_20_Emphasis">Stained Glass Windows</text:span>: Beautiful stained glass windows depicting various biblical scenes and saints.</text:p>
                </text:list-item>
                <text:list-item>
                  <text:p text:style-name="List_20_1_Content"> <text:span text:style-name="Strong_20_Emphasis">Fonts</text:span>: The twin holy water fonts designed by the sculptor Jean-Baptiste Pigalle.</text:p>
                </text:list-item>
              </text:list>
            </text:list-item>
            <text:list-item>
              <text:p text:style-name="List_20_1_Content"> <text:span text:style-name="Strong_20_Emphasis">Outside the Church</text:span>:</text:p>
              <text:list text:style-name="List_20_1">
                <text:list-item>
                  <text:p text:style-name="List_20_1_Content_Last"> <text:span text:style-name="Strong_20_Emphasis">The Fountain of the Four Bishops</text:span>: Located in the Place Saint-Sulpice, this fountain was built in the 19th century and features statues of four bishops who were great preachers in their time.</text:p>
                </text:list-item>
              </text:list>
            </text:list-item>
          </text:list>
        </text:list-item>
      </text:list>
      <text:list text:style-name="List_20_1" text:continue-numbering="false">
        <text:list-item>
          <text:p text:style-name="List_20_1_Content_First"> <text:span text:style-name="Strong_20_Emphasis">Visiting Tips</text:span>:</text:p>
          <text:list text:style-name="List_20_1">
            <text:list-item>
              <text:p text:style-name="List_20_1_Content"> <text:span text:style-name="Strong_20_Emphasis">Opening Hours</text:span>: Église Saint-Sulpice is generally open to visitors every day from early morning until evening. Services may affect visiting hours, so it’s good to check ahead if you plan to visit specific parts of the church.</text:p>
            </text:list-item>
            <text:list-item>
              <text:p text:style-name="List_20_1_Content"> <text:span text:style-name="Strong_20_Emphasis">Admission</text:span>: Entry to the church is free, but donations are appreciated.</text:p>
            </text:list-item>
            <text:list-item>
              <text:p text:style-name="List_20_1_Content"> <text:span text:style-name="Strong_20_Emphasis">Guided Tours</text:span>: Consider taking a guided tour to learn more about the church’s history, architecture, and artworks. Some tours are available in multiple languages.</text:p>
            </text:list-item>
            <text:list-item>
              <text:p text:style-name="List_20_1_Content_Last"> <text:span text:style-name="Strong_20_Emphasis">Quiet Reflection</text:span>: As with any church, be respectful of those who are there to pray or attend services. Keep noise to a minimum and dress modestly.</text:p>
            </text:list-item>
          </text:list>
        </text:list-item>
      </text:list>
      <text:p text:style-name="Text_20_body">Visiting Église Saint-Sulpice offers a deep dive into the rich history, art, and spirituality of Paris. Whether you’re interested in its historical significance, its artistic treasures, or its connection to popular culture, the church is a must-see landma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59:04</meta:creation-date>
    <dc:creator>Generated</dc:creator>
    <dc:date>2026-08-25T15::59:04</dc:date>
    <dc:language>en-US</dc:language>
    <meta:editing-cycles>1</meta:editing-cycles>
    <meta:editing-duration>PT0S</meta:editing-duration>
    <dc:title>paris_yank:go:paris:plan:itinerary:eglise_st_sulpice</dc:title>
  </office:meta>
</office:document-meta>
</file>