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paris_yank:go:paris:plan:itinerary:ste_chapelle"/><text:bookmark-start text:name="__RefHeading___sainte-chapelle_in_paris_1"/><text:bookmark-start text:name="sainte-chapelle_in_paris"/>Sainte-Chapelle in Paris<text:bookmark-end text:name="__RefHeading___sainte-chapelle_in_paris_1"/><text:bookmark-end text:name="sainte-chapelle_in_paris"/></text:h>
      <text:list text:style-name="List_20_1" text:continue-numbering="false">
        <text:list-item>
          <text:p text:style-name="List_20_1_Content_First"> <text:span text:style-name="Strong_20_Emphasis">Description</text:span>:</text:p>
          <text:list text:style-name="List_20_1">
            <text:list-item>
              <text:p text:style-name="List_20_1_Content_Last"> Sainte-Chapelle is a stunning Gothic chapel located within the medieval Palais de la Cité on the Île de la Cité in Paris. It was commissioned by King Louis IX (Saint Louis) and completed in 1248. Originally built to house precious Christian relics, including the Crown of Thorns, Sainte-Chapelle is renowned for its extraordinary stained glass windows and its architectural beauty.</text:p>
            </text:list-item>
          </text:list>
        </text:list-item>
      </text:list>
      <text:list text:style-name="List_20_1" text:continue-numbering="false">
        <text:list-item>
          <text:p text:style-name="List_20_1_Content_First"> <text:span text:style-name="Strong_20_Emphasis">History</text:span>:</text:p>
          <text:list text:style-name="List_20_1">
            <text:list-item>
              <text:p text:style-name="List_20_1_Content"> <text:span text:style-name="Strong_20_Emphasis">Construction</text:span>: Sainte-Chapelle was constructed between 1242 and 1248. It was intended as a royal chapel to display the collection of Passion relics that King Louis IX had acquired, including the Crown of Thorns, a fragment of the True Cross, and other items.</text:p>
            </text:list-item>
            <text:list-item>
              <text:p text:style-name="List_20_1_Content"> <text:span text:style-name="Strong_20_Emphasis">Relics</text:span>: These relics, obtained at great expense from the Byzantine Emperor Baldwin II, were housed in a magnificent reliquary and displayed in the upper chapel.</text:p>
            </text:list-item>
            <text:list-item>
              <text:p text:style-name="List_20_1_Content_Last"> <text:span text:style-name="Strong_20_Emphasis">Revolution and Restoration</text:span>: During the French Revolution, many of the relics were dispersed, and the chapel suffered damage. It underwent significant restoration in the 19th century under the direction of Eugène Viollet-le-Duc, which restored much of its original splendor.</text:p>
            </text:list-item>
          </text:list>
        </text:list-item>
      </text:list>
      <text:list text:style-name="List_20_1" text:continue-numbering="false">
        <text:list-item>
          <text:p text:style-name="List_20_1_Content_First"> <text:span text:style-name="Strong_20_Emphasis">Architecture and Decorations</text:span>:</text:p>
          <text:list text:style-name="List_20_1">
            <text:list-item>
              <text:p text:style-name="List_20_1_Content"> <text:span text:style-name="Strong_20_Emphasis">Gothic Style</text:span>: Sainte-Chapelle is a prime example of the Rayonnant Gothic style, characterized by its vertical lines and light-filled spaces.</text:p>
            </text:list-item>
            <text:list-item>
              <text:p text:style-name="List_20_1_Content"> <text:span text:style-name="Strong_20_Emphasis">Stained Glass Windows</text:span>: The chapel is renowned for its 15 stunning stained glass windows that cover over 600 square meters. Each window is 15 meters high and depicts biblical scenes from both the Old and New Testaments, consisting of over 1,100 individual scenes. The vibrant colors and intricate details of the windows create a breathtaking effect, especially when sunlight illuminates the chapel.</text:p>
            </text:list-item>
            <text:list-item>
              <text:p text:style-name="List_20_1_Content"> <text:span text:style-name="Strong_20_Emphasis">The Upper Chapel</text:span>:</text:p>
              <text:list text:style-name="List_20_1">
                <text:list-item>
                  <text:p text:style-name="List_20_1_Content"> <text:span text:style-name="Strong_20_Emphasis">Design</text:span>: The upper chapel, where the relics were once displayed, is a masterpiece of light and color. The walls are almost entirely composed of stained glass, supported by delicate stone tracery.</text:p>
                </text:list-item>
                <text:list-item>
                  <text:p text:style-name="List_20_1_Content"> <text:span text:style-name="Strong_20_Emphasis">Rose Window</text:span>: The magnificent rose window on the western wall, added in the late 15th century, depicts the Apocalypse and is an excellent example of Flamboyant Gothic style.</text:p>
                </text:list-item>
                <text:list-item>
                  <text:p text:style-name="List_20_1_Content"> <text:span text:style-name="Strong_20_Emphasis">Vaulted Ceiling</text:span>: The vaulted ceiling is painted a deep blue and adorned with golden stars, adding to the celestial atmosphere.</text:p>
                </text:list-item>
              </text:list>
            </text:list-item>
            <text:list-item>
              <text:p text:style-name="List_20_1_Content"> <text:span text:style-name="Strong_20_Emphasis">The Lower Chapel</text:span>:</text:p>
              <text:list text:style-name="List_20_1">
                <text:list-item>
                  <text:p text:style-name="List_20_1_Content"> <text:span text:style-name="Strong_20_Emphasis">Purpose</text:span>: The lower chapel served as a place of worship for the palace staff and features a more restrained but equally beautiful design.</text:p>
                </text:list-item>
                <text:list-item>
                  <text:p text:style-name="List_20_1_Content_Last"> <text:span text:style-name="Strong_20_Emphasis">Decorations</text:span>: It has a lower ceiling with ribbed vaults and is decorated with frescoes and statues of saints.</text:p>
                </text:list-item>
              </text:list>
            </text:list-item>
          </text:list>
        </text:list-item>
      </text:list>
      <text:list text:style-name="List_20_1" text:continue-numbering="false">
        <text:list-item>
          <text:p text:style-name="List_20_1_Content_First"> <text:span text:style-name="Strong_20_Emphasis">Visiting Tips</text:span>:</text:p>
          <text:list text:style-name="List_20_1">
            <text:list-item>
              <text:p text:style-name="List_20_1_Content"> <text:span text:style-name="Strong_20_Emphasis">Opening Hours</text:span>: Sainte-Chapelle is typically open every day, but hours may vary depending on the season. It is recommended to check the official website for current visiting hours.</text:p>
            </text:list-item>
            <text:list-item>
              <text:p text:style-name="List_20_1_Content"> <text:span text:style-name="Strong_20_Emphasis">Admission</text:span>: There is an admission fee to enter the chapel. Consider purchasing a combined ticket that includes access to the nearby Conciergerie.</text:p>
            </text:list-item>
            <text:list-item>
              <text:p text:style-name="List_20_1_Content"> <text:span text:style-name="Strong_20_Emphasis">Best Time to Visit</text:span>: For the best experience, visit on a sunny day when the stained glass windows are at their most brilliant. Early morning or late afternoon can also be less crowded.</text:p>
            </text:list-item>
            <text:list-item>
              <text:p text:style-name="List_20_1_Content_Last"> <text:span text:style-name="Strong_20_Emphasis">Guided Tours</text:span>: Guided tours are available and provide valuable insights into the history, architecture, and significance of the chapel. Audio guides are also an option.</text:p>
            </text:list-item>
          </text:list>
        </text:list-item>
      </text:list>
      <text:list text:style-name="List_20_1" text:continue-numbering="false">
        <text:list-item>
          <text:p text:style-name="List_20_1_Content_First"> <text:span text:style-name="Strong_20_Emphasis">Highlights to Look For</text:span>:</text:p>
          <text:list text:style-name="List_20_1">
            <text:list-item>
              <text:p text:style-name="List_20_1_Content"> <text:span text:style-name="Strong_20_Emphasis">Stained Glass Windows</text:span>: Spend time admiring the stained glass windows. Each panel tells a different biblical story, and the colors and craftsmanship are extraordinary.</text:p>
            </text:list-item>
            <text:list-item>
              <text:p text:style-name="List_20_1_Content"> <text:span text:style-name="Strong_20_Emphasis">The Rose Window</text:span>: Don’t miss the rose window on the western wall. Its depiction of the Apocalypse is both intricate and awe-inspiring.</text:p>
            </text:list-item>
            <text:list-item>
              <text:p text:style-name="List_20_1_Content"> <text:span text:style-name="Strong_20_Emphasis">The Relic of the Crown of Thorns</text:span>: While the relics are no longer housed here, the history of the Crown of Thorns is central to the chapel’s story.</text:p>
            </text:list-item>
            <text:list-item>
              <text:p text:style-name="List_20_1_Content"> <text:span text:style-name="Strong_20_Emphasis">Upper Chapel</text:span>: The light and airy upper chapel, with its celestial ceiling and overwhelming stained glass, is the highlight of any visit.</text:p>
            </text:list-item>
            <text:list-item>
              <text:p text:style-name="List_20_1_Content_Last"> <text:span text:style-name="Strong_20_Emphasis">Lower Chapel</text:span>: Take time to appreciate the contrasting beauty of the lower chapel, with its more subdued but richly decorated space.</text:p>
            </text:list-item>
          </text:list>
        </text:list-item>
      </text:list>
      <text:list text:style-name="List_20_1" text:continue-numbering="false">
        <text:list-item>
          <text:p text:style-name="List_20_1_Content_First"> <text:span text:style-name="Strong_20_Emphasis">Location</text:span>:</text:p>
          <text:list text:style-name="List_20_1">
            <text:list-item>
              <text:p text:style-name="List_20_1_Content"> <text:span text:style-name="Strong_20_Emphasis">Address</text:span>: 8 Boulevard du Palais, 75001 Paris, France</text:p>
            </text:list-item>
            <text:list-item>
              <text:p text:style-name="List_20_1_Content_Last"> <text:span text:style-name="Strong_20_Emphasis">Nearby Attractions</text:span>: Sainte-Chapelle is located on the Île de la Cité, close to other major attractions such as Notre-Dame Cathedral and the Conciergerie. It’s an ideal spot to include in a day of sightseeing in central Paris.</text:p>
            </text:list-item>
          </text:list>
        </text:list-item>
      </text:list>
      <text:p text:style-name="Text_20_body">Visiting Sainte-Chapelle is a journey into the heart of Gothic architecture and medieval history, offering a visual feast with its extraordinary stained glass and inspiring desig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3::12:39</meta:creation-date>
    <dc:creator>Generated</dc:creator>
    <dc:date>2026-08-22T23::12:39</dc:date>
    <dc:language>en-US</dc:language>
    <meta:editing-cycles>1</meta:editing-cycles>
    <meta:editing-duration>PT0S</meta:editing-duration>
    <dc:title>paris_yank:go:paris:plan:itinerary:ste_chapelle</dc:title>
  </office:meta>
</office:document-meta>
</file>