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331f3871a50c690d82c8b886a39326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paris:understand:how_to_tip_in_france"/><text:bookmark-start text:name="__RefHeading___how_to_tip_in_france_1"/><text:bookmark-start text:name="how_to_tip_in_france"/>How to Tip in France<text:bookmark-end text:name="__RefHeading___how_to_tip_in_france_1"/><text:bookmark-end text:name="how_to_tip_in_france"/></text:h>
      <text:h text:style-name="Heading_20_2" text:outline-level="2"><text:bookmark-start text:name="__RefHeading___service_fee_tax_and_a_tip_2"/><text:bookmark-start text:name="service_fee_tax_and_a_tip"/>Service Fee (Tax) and a Tip<text:bookmark-end text:name="__RefHeading___service_fee_tax_and_a_tip_2"/><text:bookmark-end text:name="service_fee_tax_and_a_tip"/></text:h>
      <text:p text:style-name="Text_20_body">Are different. Knowing about each is important so appropriate action can be taken to show appreciation of service received.</text:p>
      <text:p text:style-name="Horizontal_20_Line"/>
      <text:h text:style-name="Heading_20_2" text:outline-level="2"><text:bookmark-start text:name="__RefHeading___service_fee_vat_3"/><text:bookmark-start text:name="service_fee_vat"/>Service Fee (VAT)<text:bookmark-end text:name="__RefHeading___service_fee_vat_3"/><text:bookmark-end text:name="service_fee_vat"/></text:h>
      <text:list text:style-name="List_20_1" text:continue-numbering="false">
        <text:list-item>
          <text:p text:style-name="List_20_1_Content_First"> <text:span text:style-name="Strong_20_Emphasis">Definition</text:span>: The Value Added Tax (VAT) is a consumption tax that is included in the price of goods and services. In the context of a restaurant, the VAT is a mandatory tax defined and imposed by the government. It is included in the bill.</text:p>
        </text:list-item>
        <text:list-item>
          <text:p text:style-name="List_20_1_Content"> <text:span text:style-name="Strong_20_Emphasis">Purpose</text:span>: The VAT goes to the government and is used to fund public services. It is not a substitute for a tip.</text:p>
        </text:list-item>
        <text:list-item>
          <text:p text:style-name="List_20_1_Content_Last"> <text:span text:style-name="Strong_20_Emphasis">Inclusion</text:span>: In most European countries, the VAT is already included in the menu prices, so the price you see is the price you pay.</text:p>
        </text:list-item>
      </text:list>
      <text:p text:style-name="Horizontal_20_Line"/>
      <text:h text:style-name="Heading_20_2" text:outline-level="2"><text:bookmark-start text:name="__RefHeading___tip_4"/><text:bookmark-start text:name="tip"/>Tip<text:bookmark-end text:name="__RefHeading___tip_4"/><text:bookmark-end text:name="tip"/></text:h>
      <text:list text:style-name="List_20_1" text:continue-numbering="false">
        <text:list-item>
          <text:p text:style-name="List_20_1_Content_First"> <text:span text:style-name="Strong_20_Emphasis">Definition</text:span>: A tip is an additional amount of money given to the service staff as a reward for good service. It is not mandatory but is appreciated.</text:p>
        </text:list-item>
        <text:list-item>
          <text:p text:style-name="List_20_1_Content"> <text:span text:style-name="Strong_20_Emphasis">Purpose</text:span>: The tip directly rewards the service staff for their performance and effort.</text:p>
        </text:list-item>
        <text:list-item>
          <text:p text:style-name="List_20_1_Content_Last"> <text:span text:style-name="Strong_20_Emphasis">Inclusion</text:span>: Unlike the VAT, a tip is not included in the bill and is given at the discretion of the customer.</text:p>
        </text:list-item>
      </text:list>
      <text:p text:style-name="Horizontal_20_Line"/>
      <text:h text:style-name="Heading_20_2" text:outline-level="2"><text:bookmark-start text:name="__RefHeading___how_much_to_tip_and_under_what_circumstances_5"/><text:bookmark-start text:name="how_much_to_tip_and_under_what_circumstances"/>How Much to Tip and Under What Circumstances<text:bookmark-end text:name="__RefHeading___how_much_to_tip_and_under_what_circumstances_5"/><text:bookmark-end text:name="how_much_to_tip_and_under_what_circumstances"/></text:h>
      <text:h text:style-name="Heading_20_3" text:outline-level="3"><text:bookmark-start text:name="__RefHeading___france_6"/><text:bookmark-start text:name="france"/>France<text:bookmark-end text:name="__RefHeading___france_6"/><text:bookmark-end text:name="france"/></text:h>
      <text:list text:style-name="List_20_1" text:continue-numbering="false">
        <text:list-item>
          <text:p text:style-name="List_20_1_Content_First"> <text:span text:style-name="Strong_20_Emphasis">Service Charge Included</text:span>: In France, a 15% service charge (<text:span text:style-name="Source_20_Text">service compris</text:span>) is usually included in the bill.</text:p>
        </text:list-item>
        <text:list-item>
          <text:p text:style-name="List_20_1_Content_Last"> <text:span text:style-name="Strong_20_Emphasis">Tipping</text:span>: While not obligatory, it is common to leave some small change or round up the bill as a gesture of appreciation.</text:p>
        </text:list-item>
      </text:list>
      <text:p text:style-name="Horizontal_20_Line"/>
      <text:h text:style-name="Heading_20_2" text:outline-level="2"><text:bookmark-start text:name="__RefHeading___general_guidelines_7"/><text:bookmark-start text:name="general_guidelines"/>General Guidelines<text:bookmark-end text:name="__RefHeading___general_guidelines_7"/><text:bookmark-end text:name="general_guidelines"/></text:h>
      <text:list text:style-name="List_20_1" text:continue-numbering="false">
        <text:list-item>
          <text:p text:style-name="List_20_1_Content_First"> <text:span text:style-name="Strong_20_Emphasis">Good Service</text:span>: If you receive exceptional service, leaving a tip is a way to show your appreciation regardless of the local custom.</text:p>
        </text:list-item>
        <text:list-item>
          <text:p text:style-name="List_20_1_Content"> <text:span text:style-name="Strong_20_Emphasis">Checking the Bill</text:span>: Always check the bill to see if a service charge is included before deciding on the tip.</text:p>
        </text:list-item>
        <text:list-item>
          <text:p text:style-name="List_20_1_Content"> <text:span text:style-name="Strong_20_Emphasis">Small Change in Cash</text:span>: Service Staff always prefer cash tips. In casual dining settings, it is often appropriate to leave some small change as a tip rather than bills.</text:p>
        </text:list-item>
        <text:list-item>
          <text:p text:style-name="List_20_1_Content_Last"> <text:span text:style-name="Strong_20_Emphasis">Rounding Up</text:span>: A common practice across many European countries in paying in cash is to round up the bill to the nearest convenient amount by a few euros.</text:p>
        </text:list-item>
      </text:list>
      <text:h text:style-name="Heading_20_2" text:outline-level="2"><text:bookmark-start text:name="__RefHeading___examples_8"/><text:bookmark-start text:name="examples"/>Examples<text:bookmark-end text:name="__RefHeading___examples_8"/><text:bookmark-end text:name="examples"/></text:h>
      <text:list text:style-name="List_20_1" text:continue-numbering="false">
        <text:list-item>
          <text:p text:style-name="List_20_1_Content_First"> <text:span text:style-name="Strong_20_Emphasis">Café</text:span> - Drinks and perhaps snacks. Pay the bill in cash or by bank card. VAT will already be included. Leave a few euros, about 10% of the total.</text:p>
        </text:list-item>
        <text:list-item>
          <text:p text:style-name="List_20_1_Content"> <text:span text:style-name="Strong_20_Emphasis">Grocery Store of Deli</text:span> - VAT will be included. Food is taxed at a different rate than wine. No tip.</text:p>
        </text:list-item>
        <text:list-item>
          <text:p text:style-name="List_20_1_Content"> <text:span text:style-name="Strong_20_Emphasis">Hair Dresser</text:span> - VAT will be included as service. Pay in cash or bank card. Round up the bill and give your server at least 10% in cash.</text:p>
        </text:list-item>
        <text:list-item>
          <text:p text:style-name="List_20_1_Content"> <text:span text:style-name="Strong_20_Emphasis">Taxi</text:span> - Drivers prefer cash but you can pay by bank card. Give a tip of about 10%.</text:p>
          <text:list text:style-name="List_20_1">
            <text:list-item>
              <text:p text:style-name="List_20_1_Content"> Tip in cash</text:p>
            </text:list-item>
            <text:list-item>
              <text:p text:style-name="List_20_1_Content_Last"> Ask the driver to add a couple or three euros to the credit card total <draw:frame draw:style-name="media" draw:name="0" text:anchor-type="as-char" draw:z-index="0" svg:width="" svg:rel-width="100%" svg:height="0cm"><draw:image xlink:href="Pictures/4331f3871a50c690d82c8b886a393265.svg" xlink:type="simple" xlink:show="embed" xlink:actuate="onLoad"/></draw:frame> <text:span text:style-name="Strong_20_Emphasis"><text:span text:style-name="Emphasis">before</text:span></text:span> he rings up the total.</text:p>
            </text:list-item>
          </text:list>
        </text:list-item>
      </text:list>
      <text:p text:style-name="Text_20_body">By understanding the difference between VAT and tipping, and following local customs, you can ensure that you show appreciation for good service appropriate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6::01:04</meta:creation-date>
    <dc:creator>Generated</dc:creator>
    <dc:date>2026-09-05T16::01:04</dc:date>
    <dc:language>en-US</dc:language>
    <meta:editing-cycles>1</meta:editing-cycles>
    <meta:editing-duration>PT0S</meta:editing-duration>
    <dc:title>paris_yank:go:paris:understand:how_to_tip_in_france</dc:title>
  </office:meta>
</office:document-meta>
</file>