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0d37eef7935efde4d8ba0865891839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paris:understand:paris_audio"/><text:bookmark-start text:name="__RefHeading___paris_audio_1"/><text:bookmark-start text:name="paris_audio"/>Paris Audio<text:bookmark-end text:name="__RefHeading___paris_audio_1"/><text:bookmark-end text:name="paris_audio"/></text:h>
      <text:list text:style-name="List_20_1" text:continue-numbering="false">
        <text:list-item>
          <text:p text:style-name="List_20_1_Content_First"> <text:a xlink:type="simple" xlink:href="https://www.thefrenchhistorypodcast.com/" text:style-name="Internet_20_link" text:visited-style-name="Visited_20_Internet_20_Link">French History</text:a> (Dr. Gary Girod) is an ambitious project of French History beginning at the very beginning, 1 million years or so ago to the present.</text:p>
        </text:list-item>
        <text:list-item>
          <text:p text:style-name="List_20_1_Content"> <text:a xlink:type="simple" xlink:href="https://youtu.be/wzRnW7dSYRERevolutions" text:style-name="Internet_20_link" text:visited-style-name="Visited_20_Internet_20_Link">The French Revolution</text:a> (Mike Duncan). “The” definitive oral presentation of the French Revolution in over 18 hours of detailed but clear and common language description of the why's and wherefore's of the French Revolution, There are 55 episodes, just one chapter of his series “Revolutions.” Try the first episode of The French Revolution “The Three Estates” 27 minutes with brief, tolerable commercials. I cannot recommend this series more.</text:p>
        </text:list-item>
        <text:list-item>
          <text:p text:style-name="List_20_1_Content"> France 24 Podcasts - There are so many talented orators out there that France 24 (the 24/7 English broadcaster) took a step forward and organized a huge list of France-related podcasts. I cannot imagine.</text:p>
        </text:list-item>
        <text:list-item>
          <text:p text:style-name="List_20_1_Content"> <text:span text:style-name="underline">Hidden Paris</text:span> is a series of contemporary looks at the City of Enlightenment or the City of Light as it is commonly known. This podcast presents many so-called secret places that it is too much even for a Parisian. Still, why not take a plunge into the Hidden Secrets of Paris?</text:p>
        </text:list-item>
        <text:list-item>
          <text:p text:style-name="List_20_1_Content_Last"> <text:a xlink:type="simple" xlink:href="https://theearfultower.com/the-podcast/" text:style-name="Internet_20_link" text:visited-style-name="Visited_20_Internet_20_Link">The Earful Tower</text:a> (Oliver Gee)<draw:frame draw:style-name="media" draw:name="0" text:anchor-type="as-char" draw:z-index="0" svg:width="" svg:rel-width="100%" svg:height="0cm"><draw:image xlink:href="Pictures/e0d37eef7935efde4d8ba08658918390.svg" xlink:type="simple" xlink:show="embed" xlink:actuate="onLoad"/></draw:fr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8::02:27</meta:creation-date>
    <dc:creator>Generated</dc:creator>
    <dc:date>2026-08-25T18::02:27</dc:date>
    <dc:language>en-US</dc:language>
    <meta:editing-cycles>1</meta:editing-cycles>
    <meta:editing-duration>PT0S</meta:editing-duration>
    <dc:title>paris_yank:go:paris:understand:paris_audio</dc:title>
  </office:meta>
</office:document-meta>
</file>