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paris_yank:go:paris:understand:practicalparis:virtualparis"/><text:bookmark-start text:name="__RefHeading___virtual_visits_1"/><text:bookmark-start text:name="virtual_visits"/>Virtual Visits<text:bookmark-end text:name="__RefHeading___virtual_visits_1"/><text:bookmark-end text:name="virtual_visits"/></text:h>
      <text:p text:style-name="Text_20_body">Paris Museums Virtual Visits will give the distant visitor a great introduction to Paris museums. Sure, virtual visits are a poor substitute but better than waiting for your next trip to Paris</text:p>
      <text:list text:style-name="List_20_1" text:continue-numbering="false">
        <text:list-item>
          <text:p text:style-name="List_20_1_Content_First"> Musee d'Orsay</text:p>
        </text:list-item>
        <text:list-item>
          <text:p text:style-name="List_20_1_Content"> Le Louvre</text:p>
        </text:list-item>
        <text:list-item>
          <text:p text:style-name="List_20_1_Content_Last"> Musee de l'Orangerie</text:p>
        </text:list-item>
      </text:list>
      <text:list text:style-name="List_20_1" text:continue-numbering="false">
        <text:list-item>
          <text:p text:style-name="List_20_1_Content_First"> <text:a xlink:type="simple" xlink:href="https://en.parisinfo.com/paris-museum-monument/71380/Sainte-Chapelle" text:style-name="Internet_20_link" text:visited-style-name="Visited_20_Internet_20_Link">Sainte-Chapelle</text:a></text:p>
        </text:list-item>
        <text:list-item>
          <text:p text:style-name="List_20_1_Content"> <text:a xlink:type="simple" xlink:href="https://en.parisinfo.com/paris-museum-monument/71073/Conciergerie" text:style-name="Internet_20_link" text:visited-style-name="Visited_20_Internet_20_Link">Conciergerie</text:a></text:p>
        </text:list-item>
        <text:list-item>
          <text:p text:style-name="List_20_1_Content"> <text:a xlink:type="simple" xlink:href="https://en.parisinfo.com/paris-museum-monument/71479/Basilique-cathedrale-de-Saint-Denis" text:style-name="Internet_20_link" text:visited-style-name="Visited_20_Internet_20_Link">Saint-Denis Basilica Cathedral</text:a></text:p>
        </text:list-item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02::15:44</meta:creation-date>
    <dc:creator>Generated</dc:creator>
    <dc:date>2026-08-23T02::15:44</dc:date>
    <dc:language>en-US</dc:language>
    <meta:editing-cycles>1</meta:editing-cycles>
    <meta:editing-duration>PT0S</meta:editing-duration>
    <dc:title>paris_yank:go:paris:understand:practicalparis:virtualparis</dc:title>
  </office:meta>
</office:document-meta>
</file>