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understand"/><text:bookmark-start text:name="__RefHeading___understanding_parisa_comprehensive_guide_1"/><text:bookmark-start text:name="understanding_parisa_comprehensive_guide"/>Understanding Paris: A Comprehensive Guide<text:bookmark-end text:name="__RefHeading___understanding_parisa_comprehensive_guide_1"/><text:bookmark-end text:name="understanding_parisa_comprehensive_guide"/></text:h>
      <text:h text:style-name="Heading_20_2" text:outline-level="2"><text:bookmark-start text:name="__RefHeading___history_2"/><text:bookmark-start text:name="history"/>History<text:bookmark-end text:name="__RefHeading___history_2"/><text:bookmark-end text:name="history"/></text:h>
      <text:p text:style-name="Text_20_body">Paris, the capital of France, has a rich history that spans over two millennia. Originally a small settlement known as Lutetia during the Roman era, Paris began as a fortified settlement of the Parisii tribe on the Île de la Cité. By the 12th century, Paris had grown into a significant medieval city, becoming a center of commerce, education, and the arts. The establishment of the University of Paris, known as the Sorbonne, in 1257, cemented the city's role as an intellectual hub.</text:p>
      <text:p text:style-name="Text_20_body">The French Revolution (1789-1799) dramatically transformed Paris, leading to the fall of the monarchy and the rise of the Republic. Revolutionary fervor was palpable in the city's streets and squares, particularly around landmarks such as the Bastille and the Place de la Concorde. In the 19th century, Paris underwent significant changes under the rule of Napoleon Bonaparte, who commissioned grand projects like the Arc de Triomphe. This period also saw the city's modernization during Baron Haussmann’s renovation, which introduced wide boulevards, parks, and improved sanitation.</text:p>
      <text:h text:style-name="Heading_20_2" text:outline-level="2"><text:bookmark-start text:name="__RefHeading___architecture_3"/><text:bookmark-start text:name="architecture"/>Architecture<text:bookmark-end text:name="__RefHeading___architecture_3"/><text:bookmark-end text:name="architecture"/></text:h>
      <text:p text:style-name="Text_20_body">Parisian architecture is a testament to its long history and cultural evolution. Key styles and periods include:</text:p>
      <text:list text:style-name="List_20_1" text:continue-numbering="false">
        <text:list-item>
          <text:p text:style-name="LastListParagraph_List_20_1_Content_First"> <text:span text:style-name="Strong_20_Emphasis">Gothic Architecture</text:span>: The Notre-Dame Cathedral, with its flying buttresses, large rose windows, and intricate sculptures, stands as a prime example of Gothic architecture. Built between the 12th and 14th centuries, it remains one of the most significant religious buildings in the world.</text:p>
        </text:list-item>
      </text:list>
      <text:list text:style-name="List_20_1" text:continue-numbering="false">
        <text:list-item>
          <text:p text:style-name="LastListParagraph_List_20_1_Content_First"> <text:span text:style-name="Strong_20_Emphasis">Renaissance and Baroque</text:span>: The Louvre Palace, originally a medieval fortress, transformed into a grand Renaissance palace under Francis I in the 16th century. The Baroque period added further grandeur, particularly visible in the opulent interiors of places like the Palais-Royal.</text:p>
        </text:list-item>
      </text:list>
      <text:list text:style-name="List_20_1" text:continue-numbering="false">
        <text:list-item>
          <text:p text:style-name="LastListParagraph_List_20_1_Content_First"> <text:span text:style-name="Strong_20_Emphasis">Haussmannian Architecture</text:span>: During the mid-19th century, Baron Haussmann’s renovation of Paris introduced wide boulevards, uniform building heights, and extensive use of wrought iron balconies and stone facades. This transformation created the iconic streetscapes of central Paris, seen in districts like the 8th arrondissement.</text:p>
        </text:list-item>
      </text:list>
      <text:list text:style-name="List_20_1" text:continue-numbering="false">
        <text:list-item>
          <text:p text:style-name="LastListParagraph_List_20_1_Content_First"> <text:span text:style-name="Strong_20_Emphasis">Modern and Contemporary Architecture</text:span>: The Eiffel Tower, constructed for the 1889 World's Fair, is an icon of modern engineering and design. In the 20th century, the Centre Pompidou, with its industrial aesthetic and exposed structural elements, exemplified Paris’s embrace of modern and contemporary styles. The La Défense district further showcases this with its towering skyscrapers and the Grande Arche.</text:p>
        </text:list-item>
      </text:list>
      <text:h text:style-name="Heading_20_2" text:outline-level="2"><text:bookmark-start text:name="__RefHeading___culture_4"/><text:bookmark-start text:name="culture"/>Culture<text:bookmark-end text:name="__RefHeading___culture_4"/><text:bookmark-end text:name="culture"/></text:h>
      <text:p text:style-name="Text_20_body">Paris is synonymous with cultural richness, offering a wealth of art, literature, music, and cuisine.</text:p>
      <text:list text:style-name="List_20_1" text:continue-numbering="false">
        <text:list-item>
          <text:p text:style-name="LastListParagraph_List_20_1_Content_First"> <text:span text:style-name="Strong_20_Emphasis">Art</text:span>: The Louvre Museum, the Musée d'Orsay, and the Centre Pompidou house vast collections spanning from classical to contemporary art. The Louvre, the world’s largest museum, is home to masterpieces such as the Mona Lisa and the Venus de Milo. The Musée d'Orsay, housed in a former railway station, features works from the Impressionist and Post-Impressionist movements.</text:p>
        </text:list-item>
      </text:list>
      <text:list text:style-name="List_20_1" text:continue-numbering="false">
        <text:list-item>
          <text:p text:style-name="LastListParagraph_List_20_1_Content_First"> <text:span text:style-name="Strong_20_Emphasis">Literature</text:span>: Paris has been the muse for countless writers, from Victor Hugo and Alexandre Dumas to Ernest Hemingway and James Joyce. The city’s Left Bank, particularly the Latin Quarter, has historically been a gathering place for literary figures. Iconic bookstores like Shakespeare and Company continue to celebrate Paris’s literary heritage.</text:p>
        </text:list-item>
      </text:list>
      <text:list text:style-name="List_20_1" text:continue-numbering="false">
        <text:list-item>
          <text:p text:style-name="LastListParagraph_List_20_1_Content_First"> <text:span text:style-name="Strong_20_Emphasis">Music</text:span>: The city boasts a vibrant music scene, from classical concerts at the Opéra Garnier to modern performances at venues like the Olympia. Paris has also played a pivotal role in the development of jazz, with the thriving jazz clubs of the 1920s and 30s becoming legendary.</text:p>
        </text:list-item>
      </text:list>
      <text:list text:style-name="List_20_1" text:continue-numbering="false">
        <text:list-item>
          <text:p text:style-name="LastListParagraph_List_20_1_Content_First"> <text:span text:style-name="Strong_20_Emphasis">Cuisine</text:span>: Parisian cuisine is world-famous, with its patisseries, boulangeries, and Michelin-starred restaurants. Culinary staples include croissants, baguettes, escargot, coq au vin, and a variety of cheeses and wines. The city's food markets, such as Marché d'Aligre and Marché Bastille, offer a taste of local produce and artisanal products.</text:p>
        </text:list-item>
      </text:list>
      <text:h text:style-name="Heading_20_2" text:outline-level="2"><text:bookmark-start text:name="__RefHeading___evolution_5"/><text:bookmark-start text:name="evolution"/>Evolution<text:bookmark-end text:name="__RefHeading___evolution_5"/><text:bookmark-end text:name="evolution"/></text:h>
      <text:p text:style-name="Text_20_body">Paris has continuously evolved, balancing preservation with innovation.</text:p>
      <text:list text:style-name="List_20_1" text:continue-numbering="false">
        <text:list-item>
          <text:p text:style-name="LastListParagraph_List_20_1_Content_First"> <text:span text:style-name="Strong_20_Emphasis">19th Century</text:span>: Haussmann’s renovations modernized the city's infrastructure and aesthetics, setting a template for urban development. This period also saw the expansion of the railways and the introduction of the Paris Métro in 1900, enhancing connectivity.</text:p>
        </text:list-item>
      </text:list>
      <text:list text:style-name="List_20_1" text:continue-numbering="false">
        <text:list-item>
          <text:p text:style-name="LastListParagraph_List_20_1_Content_First"> <text:span text:style-name="Strong_20_Emphasis">20th Century</text:span>: Post-war Paris saw the rise of avant-garde movements and existentialism, epitomized by figures like Jean-Paul Sartre and Simone de Beauvoir. The reconstruction of war-damaged areas and the development of new urban districts like La Défense marked the city's physical and cultural revival.</text:p>
        </text:list-item>
      </text:list>
      <text:list text:style-name="List_20_1" text:continue-numbering="false">
        <text:list-item>
          <text:p text:style-name="LastListParagraph_List_20_1_Content_First"> <text:span text:style-name="Strong_20_Emphasis">21st Century</text:span>: Modern Paris focuses on sustainability and innovation. Projects like the eco-friendly district of Clichy-Batignolles and the transformation of former industrial areas into green spaces demonstrate the city’s commitment to environmental stewardship. The city's emphasis on reducing car traffic in favor of cycling and public transport is evident in initiatives like the Vélib' bike-sharing program and expanded tram networks.</text:p>
        </text:list-item>
      </text:list>
      <text:h text:style-name="Heading_20_2" text:outline-level="2"><text:bookmark-start text:name="__RefHeading___key_topics_to_understand_paris_6"/><text:bookmark-start text:name="key_topics_to_understand_paris"/>Key Topics to Understand Paris<text:bookmark-end text:name="__RefHeading___key_topics_to_understand_paris_6"/><text:bookmark-end text:name="key_topics_to_understand_paris"/></text:h>
      <text:list text:style-name="List_20_1" text:continue-numbering="false">
        <text:list-item>
          <text:p text:style-name="LastListParagraph_List_20_1_Content_First"> <text:span text:style-name="Strong_20_Emphasis">Historical Landmarks</text:span>: Essential sites include the Notre-Dame Cathedral, the Eiffel Tower, the Louvre, the Arc de Triomphe, and the Palace of Versailles. Each of these landmarks offers a glimpse into different periods of Paris's rich history.</text:p>
        </text:list-item>
      </text:list>
      <text:list text:style-name="List_20_1" text:continue-numbering="false">
        <text:list-item>
          <text:p text:style-name="LastListParagraph_List_20_1_Content_First"> <text:span text:style-name="Strong_20_Emphasis">Neighborhoods (Arrondissements)</text:span>: Each of the 20 arrondissements has a distinct character. The Marais is known for its historic Jewish quarter and vibrant LGBTQ+ scene, while Montmartre retains a bohemian spirit with its art studios and the Sacré-Cœur Basilica. The Latin Quarter, with its intellectual and academic atmosphere, contrasts with the luxury and opulence of the Champs-Élysées.</text:p>
        </text:list-item>
      </text:list>
      <text:list text:style-name="List_20_1" text:continue-numbering="false">
        <text:list-item>
          <text:p text:style-name="LastListParagraph_List_20_1_Content_First"> <text:span text:style-name="Strong_20_Emphasis">Cafés and Social Life</text:span>: Parisian cafés are not just about coffee; they are cultural hubs where intellectuals, artists, and everyday people gather. Iconic cafés like Café de Flore and Les Deux Magots have been the haunt of famous writers and philosophers. These cafés play a crucial role in Parisian social life, offering a space for conversation, relaxation, and people-watching.</text:p>
        </text:list-item>
      </text:list>
      <text:list text:style-name="List_20_1" text:continue-numbering="false">
        <text:list-item>
          <text:p text:style-name="LastListParagraph_List_20_1_Content_First"> <text:span text:style-name="Strong_20_Emphasis">Fashion</text:span>: Paris is a global fashion capital, home to renowned fashion houses like Chanel, Louis Vuitton, and Dior. The bi-annual Paris Fashion Week showcases cutting-edge trends and attracts designers, models, and fashion enthusiasts from around the world. The city's fashion heritage is also evident in its numerous boutiques, department stores like Galeries Lafayette, and the historic fashion street Rue du Faubourg Saint-Honoré.</text:p>
        </text:list-item>
      </text:list>
      <text:list text:style-name="List_20_1" text:continue-numbering="false">
        <text:list-item>
          <text:p text:style-name="LastListParagraph_List_20_1_Content_First"> <text:span text:style-name="Strong_20_Emphasis">Education and Innovation</text:span>: Paris is home to prestigious educational institutions like the Sorbonne, École Normale Supérieure, and Sciences Po. The city's emphasis on education and research fosters a culture of learning and innovation. Paris also hosts numerous international conferences and is a hub for technological advancements, particularly in the fields of artificial intelligence and biotechnology.</text:p>
        </text:list-item>
      </text:list>
      <text:list text:style-name="List_20_1" text:continue-numbering="false">
        <text:list-item>
          <text:p text:style-name="LastListParagraph_List_20_1_Content_First"> <text:span text:style-name="Strong_20_Emphasis">Parks and Recreation</text:span>: Paris offers numerous parks and gardens, such as the Luxembourg Gardens, Tuileries Garden, and Parc des Buttes-Chaumont. These green spaces provide a respite from the urban environment and are popular spots for leisure activities, picnics, and cultural events.</text:p>
        </text:list-item>
      </text:list>
      <text:list text:style-name="List_20_1" text:continue-numbering="false">
        <text:list-item>
          <text:p text:style-name="LastListParagraph_List_20_1_Content_First"> <text:span text:style-name="Strong_20_Emphasis">Events and Festivals</text:span>: Paris hosts a variety of events and festivals throughout the year. The Fête de la Musique, held on the summer solstice, fills the streets with music from professional and amateur musicians. Bastille Day, on July 14th, is marked by parades, fireworks, and celebrations of French national pride. Paris Plages transforms the banks of the Seine into temporary beaches each summer, offering a unique urban getaway.</text:p>
        </text:list-item>
      </text:list>
      <text:list text:style-name="List_20_1" text:continue-numbering="false">
        <text:list-item>
          <text:p text:style-name="LastListParagraph_List_20_1_Content_First"> <text:span text:style-name="Strong_20_Emphasis">Transportation</text:span>: The Paris Métro is an iconic and efficient means of navigating the city, with its art nouveau station entrances and extensive network. The RER trains provide rapid transit to the suburbs and major attractions like Disneyland Paris and Versailles. The city's commitment to sustainable transport is evident in the expansion of bike lanes, tram lines, and pedestrian-friendly areas.</text:p>
        </text:list-item>
      </text:list>
      <text:h text:style-name="Heading_20_2" text:outline-level="2"><text:bookmark-start text:name="__RefHeading___conclusion_7"/><text:bookmark-start text:name="conclusion"/>Conclusion<text:bookmark-end text:name="__RefHeading___conclusion_7"/><text:bookmark-end text:name="conclusion"/></text:h>
      <text:p text:style-name="Text_20_body">Understanding Paris requires an appreciation of its layered history, diverse architectural styles, rich cultural contributions, and continual evolution. The city’s ability to honor its past while embracing the future makes it a unique and enduring symbol of beauty, intellect, and innovation. Whether wandering its historic streets, savoring its cuisine, or engaging with its vibrant arts scene, Paris offers a profound experience that resonates with both locals and visitors. Through its monuments, museums, neighborhoods, and everyday life, Paris tells the story of a city that is always evolving yet remains timel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2::31:52</meta:creation-date>
    <dc:creator>Generated</dc:creator>
    <dc:date>2026-09-12T12::31:52</dc:date>
    <dc:language>en-US</dc:language>
    <meta:editing-cycles>1</meta:editing-cycles>
    <meta:editing-duration>PT0S</meta:editing-duration>
    <dc:title>paris_yank:go:paris:understand</dc:title>
  </office:meta>
</office:document-meta>
</file>