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ama"/><text:bookmark-start text:name="__RefHeading___ama_ask_me_anything_1"/><text:bookmark-start text:name="ama_ask_me_anything"/>AMA Ask Me Anything<text:bookmark-end text:name="__RefHeading___ama_ask_me_anything_1"/><text:bookmark-end text:name="ama_ask_me_anything"/></text:h>
      <text:p text:style-name="Text_20_body">Yes. Go ahead. Ask me anything and I will answer as honestly as possible. Just the same, I have my limits and I will let you know. I expect the same honesty from you, by the way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23::36:39</meta:creation-date>
    <dc:creator>Generated</dc:creator>
    <dc:date>2026-09-07T23::36:39</dc:date>
    <dc:language>en-US</dc:language>
    <meta:editing-cycles>1</meta:editing-cycles>
    <meta:editing-duration>PT0S</meta:editing-duration>
    <dc:title>wiki:ama</dc:title>
  </office:meta>
</office:document-meta>
</file>