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e0d37eef7935efde4d8ba08658918390.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faq"/><text:bookmark-start text:name="__RefHeading___faq_-_frequently_asked_questions_1"/><text:bookmark-start text:name="faq_-_frequently_asked_questions"/>FAQ - Frequently Asked Questions<text:bookmark-end text:name="__RefHeading___faq_-_frequently_asked_questions_1"/><text:bookmark-end text:name="faq_-_frequently_asked_questions"/></text:h>
      <text:p text:style-name="Text_20_body">What is this page about?</text:p>
      <text:p text:style-name="Text_20_body"><draw:frame draw:style-name="media" draw:name="0" text:anchor-type="as-char" draw:z-index="0" svg:width="" svg:rel-width="100%" svg:height="0cm"><draw:image xlink:href="Pictures/e0d37eef7935efde4d8ba08658918390.svg" xlink:type="simple" xlink:show="embed" xlink:actuate="onLoad"/></draw:frame></text:p>
      <text:p text:style-name="Text_20_body">A: To share info</text:p>
      <text:p text:style-name="Text_20_body">A: 183cm</text:p>
      <text:p text:style-name="Text_20_body">A: Request a Q&amp;A in the discussion at the bottom of this page.</text:p>
      <text:p text:style-name="Horizontal_20_Line"/>
      <text:h text:style-name="Heading_20_2" text:outline-level="2"><text:bookmark-start text:name="__RefHeading___site_navigation_2"/><text:bookmark-start text:name="site_navigation"/>Site Navigation<text:bookmark-end text:name="__RefHeading___site_navigation_2"/><text:bookmark-end text:name="site_navigation"/></text:h>
      <text:p text:style-name="Text_20_body">A: click on the site logo in the upper left page corner</text:p>
      <text:p text:style-name="Text_20_body"><text:span text:style-name="Strong_20_Emphasis">Benevolent Expert Wiki</text:span> was created for Experts to share their expertise.</text:p>
      <text:p text:style-name="Text_20_body">First, let's define terms</text:p>
      <text:p text:style-name="Text_20_body"><text:span text:style-name="Emphasis"><text:span text:style-name="Strong_20_Emphasis">Benevolence</text:span></text:span> is a giving, caring personal attribute. A benevolent person has the inclination to perform kind, charitable acts. A benevolent person is a sharing person. <text:line-break/></text:p>
      <text:p text:style-name="Text_20_body">An <text:span text:style-name="Emphasis"><text:span text:style-name="Strong_20_Emphasis">Expert</text:span></text:span> is a person with a high degree of skill in or knowledge of a certain subject. An experienced, skilful, or practiced person; one skilled or thoroughly informed in any particular department of knowledge or art. Honestly, we have never met a single person who does not know something we do not know, from less than 5 years old to well over 100 years old. Everyone is an expert in some way and we want to listen and learn. <text:line-break/></text:p>
      <text:p text:style-name="Text_20_body">A <text:span text:style-name="Emphasis"><text:span text:style-name="Strong_20_Emphasis">Wiki</text:span></text:span> is a collaborative website whose content can be edited by anyone who has access to it. <text:line-break/></text:p>
      <text:p text:style-name="Text_20_body">You may know and use <text:a xlink:type="simple" xlink:href="https://en.wikipedia.org/wiki/Paris" text:style-name="Internet_20_link" text:visited-style-name="Visited_20_Internet_20_Link">Wikipedia Paris</text:a> that has thousands of contributors and provides information to millions. We find the Paris section of Wikipedia excellent and powerfully, a very detailed Wiki. But this Wiki is so overpowering that we find it is sometimes not accessible and not as easy for what we want to do. <text:line-break/></text:p>
      <text:p text:style-name="Text_20_body">You may know and use <text:a xlink:type="simple" xlink:href="https://en.wikivoyage.org/wiki/Paris" text:style-name="Internet_20_link" text:visited-style-name="Visited_20_Internet_20_Link">Wikivoyage Paris</text:a>. Wiki Voyage was created for fellow <text:span text:style-name="Strong_20_Emphasis"><text:span text:style-name="Emphasis">travelers</text:span></text:span> with many hundreds of contributors. Although excellent, it again may be too complex for our target audience, especially those who would like to contribute. <text:line-break/></text:p>
      <text:p text:style-name="Text_20_body"><text:a xlink:type="simple" xlink:href="https://parisyank.com/doku.php?id=wiki:start" text:style-name="Internet_20_link" text:visited-style-name="Visited_20_Internet_20_Link">The Benevolent Expert</text:a> certainly does not have the volume of views as the popular Wikis. Our Wiki is for folks like you and me who provide in plain language and provide information in which we are expert. <text:line-break/></text:p>
      <text:p text:style-name="Horizontal_20_Line"/>
      <text:h text:style-name="Heading_20_2" text:outline-level="2"><text:bookmark-start text:name="__RefHeading___let_s_start_3"/><text:bookmark-start text:name="let_s_start"/>Let's Start<text:bookmark-end text:name="__RefHeading___let_s_start_3"/><text:bookmark-end text:name="let_s_start"/></text:h>
      <text:list text:style-name="Numbering_20_1" text:continue-numbering="false">
        <text:list-item>
          <text:p text:style-name="Numbering_20_1_Content_First"> Start by exploring the <text:span text:style-name="Strong_20_Emphasis">page menu</text:span> on the right. Select a subject and note the page jumps to that line on the page.</text:p>
        </text:list-item>
        <text:list-item>
          <text:p text:style-name="Numbering_20_1_Content"> Explore the <text:span text:style-name="Strong_20_Emphasis">menu column</text:span> on the left. Try a few subjects and navigate back to the main page by clicking the upper left logo.</text:p>
        </text:list-item>
        <text:list-item>
          <text:p text:style-name="Numbering_20_1_Content"> If you do not already have an account, <text:span text:style-name="Strong_20_Emphasis">register for an account</text:span> <text:a xlink:type="simple" xlink:href="https://www.dokuwiki.org/login" text:style-name="Internet_20_link" text:visited-style-name="Visited_20_Internet_20_Link">login</text:a></text:p>
        </text:list-item>
        <text:list-item>
          <text:p text:style-name="Numbering_20_1_Content"> <text:span text:style-name="Strong_20_Emphasis">Complete your Profile</text:span> [upper right corner]</text:p>
        </text:list-item>
        <text:list-item>
          <text:p text:style-name="Numbering_20_1_Content"> Start or join a <text:span text:style-name="Strong_20_Emphasis">Discussion</text:span></text:p>
        </text:list-item>
        <text:list-item>
          <text:p text:style-name="Numbering_20_1_Content"> Read the <text:span text:style-name="Strong_20_Emphasis">Wiki Syntax</text:span></text:p>
        </text:list-item>
        <text:list-item>
          <text:p text:style-name="Numbering_20_1_Content"> In the <text:a xlink:type="simple" xlink:href="https://parisyank.com/doku.php?id=wiki:playground" text:style-name="Internet_20_link" text:visited-style-name="Visited_20_Internet_20_Link">Playground</text:a> to experiment with the syntax. If you need help…just ask, <text:a xlink:type="simple" xlink:href="https://parisyank.com/doku.php?id=wiki:contact_us" text:style-name="Internet_20_link" text:visited-style-name="Visited_20_Internet_20_Link">Contact Us</text:a></text:p>
        </text:list-item>
        <text:list-item>
          <text:p text:style-name="Numbering_20_1_Content"> If you feel comfortable with some Wiki Syntax, <text:span text:style-name="Strong_20_Emphasis">click the 'edit'</text:span> logo on the right of the page. Look at the Wiki Syntax on that page. You can always Cancel your edit session.</text:p>
        </text:list-item>
        <text:list-item>
          <text:p text:style-name="Numbering_20_1_Content"> <text:span text:style-name="Strong_20_Emphasis">Make a few small changes</text:span>, <text:span text:style-name="underline">Preview</text:span> and see the results. If you like the results, <text:span text:style-name="underline">Save</text:span>. There - you have made an improvement to the Wiki.</text:p>
        </text:list-item>
        <text:list-item>
          <text:p text:style-name="Numbering_20_1_Content_Last"> <text:span text:style-name="Strong_20_Emphasis">Don't worry about mistakes</text:span>. The Wiki saves revisions to each page. If you want to revert to before you made your edit, click on the 'clock' on the right.</text:p>
        </text:list-item>
      </text:list>
      <text:h text:style-name="Heading_20_2" text:outline-level="2"><text:bookmark-start text:name="__RefHeading___documentation_4"/><text:bookmark-start text:name="documentation"/>Documentation<text:bookmark-end text:name="__RefHeading___documentation_4"/><text:bookmark-end text:name="documentation"/></text:h>
      <text:p text:style-name="Text_20_body"><text:a xlink:type="simple" xlink:href="https://parisyank.com/doku.php?id=wiki:start" text:style-name="Internet_20_link" text:visited-style-name="Visited_20_Internet_20_Link">The Benevolent Expert</text:a> is always in need of <text:a xlink:type="simple" xlink:href="https://en.wikipedia.org/wiki/gardening" text:style-name="Internet_20_link" text:visited-style-name="Visited_20_Internet_20_Link">wiki gardening</text:a>. Even if you only have used DokuWiki for a short time there is much to do and many ways you can help the site.</text:p>
      <text:list text:style-name="List_20_1" text:continue-numbering="false">
        <text:list-item>
          <text:p text:style-name="List_20_1_Content_First"> <text:span text:style-name="underline">Correct spelling mistakes</text:span></text:p>
        </text:list-item>
        <text:list-item>
          <text:p text:style-name="List_20_1_Content"> Make and <text:span text:style-name="underline">add screenshots or photos</text:span> of features or plugins where appropriate</text:p>
        </text:list-item>
        <text:list-item>
          <text:p text:style-name="List_20_1_Content"> There are some <text:span text:style-name="underline">documentation pages</text:span> which mention that certain features are development (use the backlinks feature to find them). If these remarks are less recent than the most recent release, they are most probably no longer relevant. Check that and remove them and rewrite the affected paragraphs.</text:p>
        </text:list-item>
        <text:list-item>
          <text:p text:style-name="List_20_1_Content"> Make sure <text:span text:style-name="underline">recent changes</text:span> are documented and if not, document them or remind the developers who did the changes to document them.</text:p>
        </text:list-item>
        <text:list-item>
          <text:p text:style-name="List_20_1_Content_Last"> <text:span text:style-name="underline">Search</text:span> for <text:a xlink:type="simple" xlink:href="https://parisyank.com/doku.php?id=wiki:start_do_search_q_fixme" text:style-name="Internet_20_link" text:visited-style-name="Visited_20_Internet_20_Link">FIXME</text:a>, try to fix these areas yourself.</text:p>
        </text:list-item>
      </text:list>
      <text:p text:style-name="Text_20_body">The best way to become a good Wiki editor is learn by doing and participating in a <text:a xlink:type="simple" xlink:href="https://parisyank.com/doku.php?id=talk:start" text:style-name="Internet_20_link" text:visited-style-name="Visited_20_Internet_20_Link">Discussion</text:a>.
Add a page such as a <text:a xlink:type="simple" xlink:href="https://parisyank.com/doku.php?id=paris_yank:eat:preparein:recipes:start" text:style-name="Internet_20_link" text:visited-style-name="Visited_20_Internet_20_Link">Recipe</text:a> or link several recipes together to make a <text:a xlink:type="simple" xlink:href="https://parisyank.com/doku.php?id=paris_yank:eat:preparein:menus:menus_start" text:style-name="Internet_20_link" text:visited-style-name="Visited_20_Internet_20_Link">Menu</text:a></text:p>
      <text:h text:style-name="Heading_20_1" text:outline-level="1"><text:bookmark-start text:name="__RefHeading___paris_yank_5"/><text:bookmark-start text:name="paris_yank"/>Paris Yank<text:bookmark-end text:name="__RefHeading___paris_yank_5"/><text:bookmark-end text:name="paris_yank"/></text:h>
      <text:p text:style-name="Text_20_body">In other words, <text:a xlink:type="simple" xlink:href="https://parisyank.com/doku.php?id=wiki:start" text:style-name="Internet_20_link" text:visited-style-name="Visited_20_Internet_20_Link">The Benevolent Expert Wiki</text:a> is a place to share your knowledge and your expertise. You certainly have interesting knowledge of which many readers will benefit. This website is all about sharing as a Benevolent person and an Expert person, sharing to others you may not know. Contributing to the knowledge of our community.</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5T17::43:24</meta:creation-date>
    <dc:creator>Generated</dc:creator>
    <dc:date>2026-09-05T17::43:24</dc:date>
    <dc:language>en-US</dc:language>
    <meta:editing-cycles>1</meta:editing-cycles>
    <meta:editing-duration>PT0S</meta:editing-duration>
    <dc:title>wiki:faq</dc:title>
  </office:meta>
</office:document-meta>
</file>