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e0d37eef7935efde4d8ba08658918390.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makebook"/><text:bookmark-start text:name="__RefHeading___welcome_to_how_to_make_a_pdf_book_1"/><text:bookmark-start text:name="welcome_to_how_to_make_a_pdf_book"/>Welcome to How to Make a PDF Book<text:bookmark-end text:name="__RefHeading___welcome_to_how_to_make_a_pdf_book_1"/><text:bookmark-end text:name="welcome_to_how_to_make_a_pdf_book"/></text:h>
      <text:p text:style-name="Text_20_body">each page on the right-hand grey tool-bar has an icon to <text:span text:style-name="Strong_20_Emphasis"> Add to book </text:span></text:p>
      <text:p text:style-name="Text_20_body">explain more fully <draw:frame draw:style-name="media" draw:name="0" text:anchor-type="as-char" draw:z-index="0" svg:width="" svg:rel-width="100%" svg:height="0cm"><draw:image xlink:href="Pictures/e0d37eef7935efde4d8ba08658918390.svg" xlink:type="simple" xlink:show="embed" xlink:actuate="onLoad"/></draw:frame></text:p>
      <text:h text:style-name="Heading_20_1" text:outline-level="1"><text:bookmark-start text:name="__RefHeading___keep_2"/><text:bookmark-start text:name="keep"/>Keep<text:bookmark-end text:name="__RefHeading___keep_2"/><text:bookmark-end text:name="keep"/></text:h>
      <text:p text:style-name="Text_20_body"><draw:frame draw:style-name="media" draw:name="1" text:anchor-type="as-char" draw:z-index="1" svg:width="" svg:rel-width="100%" svg:height="0cm"><draw:image xlink:href="Pictures/e0d37eef7935efde4d8ba08658918390.svg" xlink:type="simple" xlink:show="embed" xlink:actuate="onLoad"/></draw:frame></text:p>
      <text:p text:style-name="Text_20_body">This page will explain how to export into PDF format, several pages to download onto your computer so you can keep and/or print.</text:p>
      <text:p text:style-name="Text_20_body">Keep
Create a personalized extract of this Wiki then print a PDF book to carry for your notes and reference. A customized-by-you printed PDF is a wonderful reference for traveling. Print the book, fold it as convenient then write your own notes on the printed document. You could write your preferences, next visits, important contact information that does not appear in this Wiki and many other reminders.</text:p>
      <text:p text:style-name="Text_20_body">After your visit, you could recycle the printed document but we wish you would update or contact us to make updates to the Wiki.</text:p>
      <text:p text:style-name="Text_20_body">Note that the Wiki could be updated at any time and your personalized extract may be out of da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1::39:15</meta:creation-date>
    <dc:creator>Generated</dc:creator>
    <dc:date>2026-08-22T11::39:15</dc:date>
    <dc:language>en-US</dc:language>
    <meta:editing-cycles>1</meta:editing-cycles>
    <meta:editing-duration>PT0S</meta:editing-duration>
    <dc:title>wiki:makebook</dc:title>
  </office:meta>
</office:document-meta>
</file>