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0d37eef7935efde4d8ba0865891839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print_export"/><text:bookmark-start text:name="__RefHeading___print_or_export_1"/><text:bookmark-start text:name="print_or_export"/>Print or Export<text:bookmark-end text:name="__RefHeading___print_or_export_1"/><text:bookmark-end text:name="print_or_export"/></text:h>
      <text:p text:style-name="Text_20_body"><draw:frame draw:style-name="media" draw:name="0" text:anchor-type="as-char" draw:z-index="0" svg:width="" svg:rel-width="100%" svg:height="0cm"><draw:image xlink:href="Pictures/e0d37eef7935efde4d8ba08658918390.svg" xlink:type="simple" xlink:show="embed" xlink:actuate="onLoad"/></draw:frame></text:p>
      <text:p text:style-name="Text_20_body">This page will explain how to print or export a page.</text:p>
      <text:p text:style-name="Text_20_body">expor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05::53:46</meta:creation-date>
    <dc:creator>Generated</dc:creator>
    <dc:date>2026-08-22T05::53:46</dc:date>
    <dc:language>en-US</dc:language>
    <meta:editing-cycles>1</meta:editing-cycles>
    <meta:editing-duration>PT0S</meta:editing-duration>
    <dc:title>wiki:print_export</dc:title>
  </office:meta>
</office:document-meta>
</file>